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празднику-победы-инвалиды-и-ветераны-великой-отечественной-войны-получат-единовременную-денежную-выплату"/>К празднику Победы инвалиды и ветераны Великой Отечественной войны получат единовременную денежную выплату<text:bookmark-end text:name="к-празднику-победы-инвалиды-и-ветераны-великой-отечественной-войны-получат-единовременную-денежную-выплату"/></text:h>
      <text:p text:style-name="First_20_paragraph">27.03.2015</text:p>
      <text:p text:style-name="Text_20_body">В честь празднования 70-летия Победы в Великой Отечественной войне Пенсионный фонд РФ, в соответствии с Указом Президента РФ от 26 февраля 2015 года №100 «О единовременной выплате некоторым категориям граждан Российской Федерации в связи с 70-летием Победы в Великой Отечественной войне 1941-1945 годов», осуществит единовременные выплаты гражданам, постоянно проживающим на территории России, Латвии, Литвы и Эстонии:</text:p>
      <text:p text:style-name="Text_20_body">- инвалидам Великой Отечественной войны, ветеранам Великой Отечественной войны, бывшим несовершеннолетним узникам концлагерей, гетто и других мест принудительного содержания, созданных фашистами и их союзниками в период войны, вдовам (вдовцам) военнослужащих, погибших во время войны с Финляндией, Великой Отечественной войны, войны с Японией, вдовам (вдовцам) умерших инвалидов и участников ВОВ – в размере 7 тыс. рублей;</text:p>
      <text:p text:style-name="Text_20_body">- ветеранам Великой Отечественной войны – лицам, проработавшим в тылу не менее 6 месяцев в период с 22 июня 1941 г. по 9 мая 1945 г., исключая период работы на временно оккупированных территориях СССР, лицам, награжденным орденами или медалями СССР за самоотверженный труд в период ВОВ, а также бывшим совершеннолетним узникам нацистских концлагерей, тюрем и гетто – в размере 3 тыс. рублей. </text:p>
      <text:p text:style-name="Text_20_body">Единовременная выплата в соответствии с Указом Президента РФ будет осуществлена до 9 мая - в апреле и мае 2015 года. </text:p>
      <text:p text:style-name="Text_20_body">Выплата будет произведена одновременно с доставкой пенсии.</text:p>
      <text:p text:style-name="Text_20_body">В настоящий период Отделение ПФР по г. Москве и Московской области проводит комплекс работы, необходимой для исполнения Указа Президента РФ в полном объеме и в положенный срок.   </text:p>
      <text:p text:style-name="Text_20_body"><text:line-break/></text:p>
      <text:p text:style-name="Text_20_body">Адрес страницы: <text:a xlink:type="simple" xlink:href="http://moskvoreche-saburovo.mos.ru/presscenter/news/detail/1692320.html" office:name=""><text:span text:style-name="Definition">http://moskvoreche-saburovo.mos.ru/presscenter/news/detail/169232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3:34:02Z</meta:creation-date>
    <dc:date>2023-05-14T03:34:02Z</dc:date>
  </office:meta>
</office:document-meta>
</file>