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значение-страховых-пенсий-по-инвалидности"/>Назначение страховых пенсий по инвалидности<text:bookmark-end text:name="назначение-страховых-пенсий-по-инвалидности"/></text:h>
      <text:p text:style-name="First_20_paragraph">27.03.2015</text:p>
      <text:p text:style-name="Text_20_body">Пенсионный фонд Российской Федерации является одним из главных государственных институтов страны, осуществляющих социальное и пенсионное обеспечение инвалидов. По Отделению ПФР по г. Москве и Московской области выплаты в связи с инвалидностью получают более 1,5 млн. человек. </text:p>
      <text:p text:style-name="Text_20_body">В соответствии с законодательством, основными видами выплат в связи с инвалидностью являются: страховые пенсии по инвалидности, ежемесячная денежная выплата, набор социальных услуг, суммы которых ежегодно индексируются.</text:p>
      <text:p text:style-name="Text_20_body">Для назначения пенсии по инвалидности необходимо подать заявление в территориальный орган Пенсионного фонда и предоставить документы: паспорт, трудовую книжку (либо документы, подтверждающие трудовой стаж), документы, подтверждающие установление инвалидности и группу инвалидности. Если же гражданин не имеет трудового стажа, то ему выплачивается социальная пенсия по инвалидности.</text:p>
      <text:p text:style-name="Text_20_body">Инвалиды как льготная категории граждан имеют право на получение набора социальных услуг, который включает в себя обеспечение необходимыми медикаментами, путевку на санаторно-курортное лечение и стоимость проезда к месту лечения и обратно. В то же время гражданин может отказаться от набора социальных услуг полностью или частично и сделать выбор в пользу денежной компенсации – в текущем году эта сумма составляет 881 рубль. </text:p>
      <text:p text:style-name="Text_20_body">В случае полной или частичной замены набора социальных услуг гражданин должен до 1 октября текущего года подать заявление в территориальный орган Пенсионного фонда, тогда с 1 января следующего года он сможет получать выбранный вариант социальных услуг.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moskvoreche-saburovo.mos.ru/presscenter/news/detail/1692294.html" office:name=""><text:span text:style-name="Definition">http://moskvoreche-saburovo.mos.ru/presscenter/news/detail/1692294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03T15:08:20Z</meta:creation-date>
    <dc:date>2025-05-03T15:08:20Z</dc:date>
  </office:meta>
</office:document-meta>
</file>