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нтрах-госуслуг-на-экранах-появились-смайлики-оценки-качества-обслуживания"/>В центрах госуслуг на экранах появились смайлики – оценки качества обслуживания<text:bookmark-end text:name="в-центрах-госуслуг-на-экранах-появились-смайлики-оценки-качества-обслуживания"/></text:h>
      <text:p text:style-name="First_20_paragraph">24.12.2014</text:p>
      <text:p text:style-name="Text_20_body">В центрах госуслуг Москвы по просьбам горожан на экранах появились смайлики. Это учтенные за день оценки качества обслуживания, которые посетители могут выставить на специальных устройствах у каждого окна приема. Система работает следующим образом: при нажатии посетителем одной из кнопок на таком устройстве оценка отображается на мониторе в зале.</text:p>
      <text:p text:style-name="Text_20_body"><text:line-break/></text:p>
      <text:p text:style-name="Text_20_body"><text:line-break/></text:p>
      <text:p text:style-name="Text_20_body">- Такая система полезна всем: посетителям, сотрудникам и руководителям. Посетители понимают, что центры госуслуг заботятся о них, заинтересованы в обратной связи. Сотрудник видит, что каждый клиент может повлиять на его рейтинг, и относится внимательно к посетителю. А руководитель получает объективное свидетельство от жителей о качестве обслуживания сотрудниками центра госуслуг, - прокомментировали в ГБУ МФЦ Москвы. </text:p>
      <text:p text:style-name="Text_20_body"><text:line-break/></text:p>
      <text:p text:style-name="Text_20_body">Авторы этого предложения - участники летнего краудсорсинг-проекта «Мой офис госуслуг». Его поддержали более 70 тысяч москвичей, зарегистрированных на проекте «Активный гражданин».</text:p>
      <text:p text:style-name="Text_20_body"><text:line-break/></text:p>
      <text:p text:style-name="Text_20_body">Смайлики на экранах – это еще одна идея, реализованная руководством столичных центров госуслуг по просьбам жителей. Так, у сотрудников центров госуслуг появился свод правил поведения – «Московский стандарт госуслуг», утвержденный Мэром Москвы Сергеем Собяниным, в центрах проводятся интересные выставки, организованы велопарковки.</text:p>
      <text:p text:style-name="Text_20_body"><text:line-break/></text:p>
      <text:p text:style-name="Text_20_body"><text:line-break/></text:p>
      <text:p text:style-name="Text_20_body">Источник: <text:a xlink:type="simple" xlink:href="http://md.mos.ru/" office:name=""><text:span text:style-name="Definition">Центр государственных услуг "Мои документы"</text:span></text:a></text:p>
      <text:p text:style-name="Text_20_body"><text:line-break/></text:p>
      <text:p text:style-name="Text_20_body">Адрес страницы: <text:a xlink:type="simple" xlink:href="http://moskvoreche-saburovo.mos.ru/presscenter/news/detail/1493758.html" office:name=""><text:span text:style-name="Definition">http://moskvoreche-saburovo.mos.ru/presscenter/news/detail/1493758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05:08:54Z</meta:creation-date>
    <dc:date>2023-05-30T05:08:54Z</dc:date>
  </office:meta>
</office:document-meta>
</file>