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кцию-провел-врач-генетик-мгнц-имени-академика-николая-бочкова"/>Лекцию провел врач-генетик МГНЦ имени академика Николая Бочкова<text:bookmark-end text:name="лекцию-провел-врач-генетик-мгнц-имени-академика-николая-бочкова"/></text:h>
      <text:p text:style-name="First_20_paragraph">20.06.2025</text:p>
      <text:p text:style-name="Text_20_body">20.06.2025</text:p>
      <text:p text:style-name="Text_20_body"> Лекцию провел врач-генетик МГНЦ имени академика Николая Бочкова. Фото: официальная страница медико-генетического научного центра в социальных сетях</text:p>
      <text:p text:style-name="Text_20_body">Лекцию «Особенности ведения пациентов с плексиформными нейрофибромами при нейрофиброматозе 1 типа» на мастер-классе в Алматы провел врач-генетик Петр Васильев Медико-генетического научного центра имени академика Николая Бочкова, сообщили 19 июня.</text:p>
      <text:p text:style-name="Text_20_body">Встреча объединила неврологов, онкологов, кардиологов, генетиков и специалистов, курирующих вопросы орфанных заболеваний. Перед медицинскими работниками выступил научный сотрудник Научно-консультативного отдела МГНЦ имени академика Николая Бочкова Петр Васильев. Специалист рассказал о роли регистров в диагностике и ведении пациентов с нейрофиброматозом 1 типа.</text:p>
      <text:p text:style-name="Text_20_body">Участники встречи обсуждали современные возможности мультидисциплинарного подхода к диагностике, мониторингу и сложностям наблюдения пациентов плексиформными нейрофибромами при нейрофиброматозе 1 типа во время перехода от детской неврологической службы под патронаж взрослого звена диспансерного наблюдения, сообщили на официальной <text:a xlink:type="simple" xlink:href="https://vk.com/wall-212339421_1807" office:name=""><text:span text:style-name="Definition">странице</text:span></text:a> МГНЦ имени Николая Бочкова в социальных сетях.</text:p>
      <text:p text:style-name="Text_20_body"><text:line-break/></text:p>
      <text:p text:style-name="Text_20_body">Адрес страницы: <text:a xlink:type="simple" xlink:href="http://moskvoreche-saburovo.mos.ru/presscenter/news/detail/13048788.html" office:name=""><text:span text:style-name="Definition">http://moskvoreche-saburovo.mos.ru/presscenter/news/detail/1304878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0T14:48:15Z</meta:creation-date>
    <dc:date>2025-06-20T14:48:15Z</dc:date>
  </office:meta>
</office:document-meta>
</file>