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уперпобедителями-интеллектуального-состязания-стали-ребята-из-школы-1579"/>Суперпобедителями интеллектуального состязания стали ребята из школы №1579<text:bookmark-end text:name="суперпобедителями-интеллектуального-состязания-стали-ребята-из-школы-1579"/></text:h>
      <text:p text:style-name="First_20_paragraph">03.06.2025</text:p>
      <text:p text:style-name="Text_20_body">03.06.2025</text:p>
      <text:p text:style-name="Text_20_body"> </text:p>
      <text:p text:style-name="Text_20_body">Суперпобедителями интеллектуального состязания стали ребята из школы №1579. Фото: официальная страница учреждения в социальных сетях</text:p>
      <text:p text:style-name="Text_20_body">В Москве 31 мая подвели итоги Олимпиады «Музеи. Парки. Усадьбы» сезона 2024-2024. Ребята из школы №1579 стали суперпобедителями интеллектуального состязания сразу в нескольких номинациях.</text:p>
      <text:p text:style-name="Text_20_body">Платон из 4 «В» класса в четвертый раз получил это звание сразу в нескольких номинациях. В рамках олимпиады он прошел 59 площадок и заработал 1064 балла.</text:p>
      <text:p text:style-name="Text_20_body">Ученица 1 «В» класса Екатерина первый год принимала официальное участие в интеллектуальном состязании. Она прошла 55 площадок, набрав 1039 баллов.</text:p>
      <text:p text:style-name="Text_20_body">Активистов поздравили с заслуженной наградой на официальной <text:a xlink:type="simple" xlink:href="https://vk.com/wall-227260_8826" office:name=""><text:span text:style-name="Definition">странице</text:span></text:a> общеобразовательного учреждения в социальных сетях.</text:p>
      <text:p text:style-name="Text_20_body"><text:line-break/></text:p>
      <text:p text:style-name="Text_20_body">Адрес страницы: <text:a xlink:type="simple" xlink:href="http://moskvoreche-saburovo.mos.ru/presscenter/news/detail/13009124.html" office:name=""><text:span text:style-name="Definition">http://moskvoreche-saburovo.mos.ru/presscenter/news/detail/1300912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3T17:25:00Z</meta:creation-date>
    <dc:date>2025-06-03T17:25:00Z</dc:date>
  </office:meta>
</office:document-meta>
</file>