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стоялся-обход-главы-управы-территории-района"/>08.02.2025 состоялся обход главы управы территории района<text:bookmark-end text:name="состоялся-обход-главы-управы-территории-района"/></text:h>
      <text:p text:style-name="First_20_paragraph">10.02.2025</text:p>
      <text:p text:style-name="Text_20_body">8 февраля состоялся обход территории главой управы района Москворечье-Сабурово Заковыркиным Р.В. Обход начался в 10.30 с территории по адресу: Каширское шоссе, д. 46, корп. 1, далее проследовали к домам д.46, корп.2, д.48, корп.2, , д.48, корп.1.<text:line-break/>В обходе приняли участие представители ГБУ «Жилищник района Москворечье-Сабурово», заместители главы управы, депутат СД Андрианов М.В., а также активные жители района.<text:line-break/>В ходе обхода обсудили вопросы по содержанию дворовых территорий, многоквартирных домов, отдельно остановились на вопросе установки шлагбаумов. На часть вопросов были даны устные разъяснения, остальные вопросы взяты на контроль.<text:line-break/>Благодарим всех за активное участие.<text:line-break/>Следующий обход состоится 15 февраля 2025 года в 10.30, схема обхода будет размещена позже.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moskvoreche-saburovo.mos.ru/presscenter/news/detail/12798808.html" office:name=""><text:span text:style-name="Definition">http://moskvoreche-saburovo.mos.ru/presscenter/news/detail/12798808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03T15:04:49Z</meta:creation-date>
    <dc:date>2025-05-03T15:04:49Z</dc:date>
  </office:meta>
</office:document-meta>
</file>