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оржественное-награждение-лучших-врачей-организовали-в-фгбуз-кб-85-фмба-россии"/>Торжественное награждение лучших врачей организовали в ФГБУЗ КБ №85 ФМБА России<text:bookmark-end text:name="торжественное-награждение-лучших-врачей-организовали-в-фгбуз-кб-85-фмба-россии"/></text:h>
      <text:p text:style-name="First_20_paragraph">14.10.2024</text:p>
      <text:p text:style-name="Text_20_body">14.10.2024</text:p>
      <text:p text:style-name="Text_20_body"> </text:p>
      <text:p text:style-name="Text_20_body">Торжественное награждение лучших врачей организовали в ФГБУЗ КБ №85 ФМБА России. Фото: Анна Быкова, «Вечерняя Москва»</text:p>
      <text:p text:style-name="Text_20_body">Торжественное награждение лучших врачей провели в ФГБУЗ Клинической больницы №85 Федерального медико-биологического агентства России. Мероприятие организовали в пятницу, 11 октября.</text:p>
      <text:p text:style-name="Text_20_body">Праздничное мероприятие организовали по поводу 76-летия с момента открытия учреждения. Торжественное награждение победителей конкурса профессионального мастерства «Лучший работник года» традиционно проводят в рамках этого праздника, проинформировали на <text:a xlink:type="simple" xlink:href="https://m.vk.com/wall-126209362_1656" office:name=""><text:span text:style-name="Definition">странице</text:span></text:a> ФГБУЗ Клинической больницы №85 ФМБА России в социальных сетях.</text:p>
      <text:p text:style-name="Text_20_body">Активным сотрудникам выразили благодарность за вклад в развитие учреждения. Награждение провели в номинациях «Лучший врач 2024 года», «Лучший медицинский работник со средним медицинским образованием» и «Лучший общебольничный работник».</text:p>
      <text:p text:style-name="Text_20_body">После торжественной части программы сотрудники больницы, которые являются участниками сводных медицинских отрядов ФМБА России, посадили дерево на Аллее Славы.</text:p>
      <text:p text:style-name="Text_20_body"><text:line-break/></text:p>
      <text:p text:style-name="Text_20_body">Адрес страницы: <text:a xlink:type="simple" xlink:href="http://moskvoreche-saburovo.mos.ru/presscenter/news/detail/12610929.html" office:name=""><text:span text:style-name="Definition">http://moskvoreche-saburovo.mos.ru/presscenter/news/detail/12610929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4T10:21:47Z</meta:creation-date>
    <dc:date>2024-10-14T10:21:47Z</dc:date>
  </office:meta>
</office:document-meta>
</file>