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воспитанников-детского-сада-наследник-провели-занятие-по-музыке"/>Для воспитанников детского сада «Наследник» провели занятие по музыке<text:bookmark-end text:name="для-воспитанников-детского-сада-наследник-провели-занятие-по-музыке"/></text:h>
      <text:p text:style-name="First_20_paragraph">04.10.2024</text:p>
      <text:p text:style-name="Text_20_body">04.10.2024</text:p>
      <text:p text:style-name="Text_20_body"> </text:p>
      <text:p text:style-name="Text_20_body">Для воспитанников детского сада «Наследник» провели занятие по музыке . Фото: Анна Быкова, «Вечерняя Москва»</text:p>
      <text:p text:style-name="Text_20_body">Познавательное занятие в рамках нового проекта «Музыкальная история» провели для воспитанников детского сада «Наследник». Развивающая программа рассчитана на весь учебный год, сообщили в четверг, 3 октября.</text:p>
      <text:p text:style-name="Text_20_body">В рамках первого занятия дети познакомились с миром музыкальных инструментов. Сотрудники образовательного учреждения показали ребятам познавательные видеоролики. Из видеопрезентации воспитанники детского сада узнали о разнообразии музыкальных инструментов.</text:p>
      <text:p text:style-name="Text_20_body">После ознакомительного просмотра видеороликов ребята прослушали лекцию, сообщили в Telegram-<text:a xlink:type="simple" xlink:href="https://t.me/school_naslednik/659" office:name=""><text:span text:style-name="Definition">канале</text:span></text:a> школы «Наследник». Детям расскзали о классификации музыкальных инструментов, их делении на духовые, ударные, струнные и смычковые.</text:p>
      <text:p text:style-name="Text_20_body">В программу первого занятия в рамках проекта включили небольшой практикум. Педагог по музыке показала детям балалайку. Все желающие смогли пробовать первые аккорды на русском народном щипковом инструменте.</text:p>
      <text:p text:style-name="Text_20_body">В завершение занятия ребятам выдали разные ударные инструменты. Дети сыграли оркестром на деревянных ложках, бубенцах, колокольчиках, ксилофонах, маракасах и тамбуринах.</text:p>
      <text:p text:style-name="Text_20_body"><text:line-break/></text:p>
      <text:p text:style-name="Text_20_body">Адрес страницы: <text:a xlink:type="simple" xlink:href="http://moskvoreche-saburovo.mos.ru/presscenter/news/detail/12598225.html" office:name=""><text:span text:style-name="Definition">http://moskvoreche-saburovo.mos.ru/presscenter/news/detail/1259822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4T16:25:07Z</meta:creation-date>
    <dc:date>2024-10-04T16:25:07Z</dc:date>
  </office:meta>
</office:document-meta>
</file>