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ую-разработку-представят-сотрудники-нияу-мифи"/>Новую разработку представят сотрудники НИЯУ МИФИ<text:bookmark-end text:name="новую-разработку-представят-сотрудники-нияу-мифи"/></text:h>
      <text:p text:style-name="First_20_paragraph">16.09.2024</text:p>
      <text:p text:style-name="Text_20_body">16.09.2024</text:p>
      <text:p text:style-name="Text_20_body"> </text:p>
      <text:p text:style-name="Text_20_body">Новую разработку представят сотрудники НИЯУ МИФИ. Фото: пресс-служба НИЯУ МИФИ</text:p>
      <text:p text:style-name="Text_20_body">Новую разработку, связанную с технологией виртуальной реальности, представят сотрудники Национального исследовательского ядерного университета МИФИ. Презентацию проведут на Международном технологическом конгрессе, который откроют во вторник, 17 сентября в центре «Патриот».</text:p>
      <text:p text:style-name="Text_20_body">Новая разработка принадлежит работниками кафедры конструирования приборов и установок №18 Института физико-технических интеллектуальных систем МИФИ. Ее суть — создание цифровых версий промышленного оборудования.</text:p>
      <text:p text:style-name="Text_20_body">— Благодаря технологии виртуальной реальности можно познакомиться с устройством токарного станка, 3D-принтера и гравера, попробовать управлять промышленным роботом манипулятором и проверить себя в мини-игре по сборке редуктора, — проинформировали сотрудники пресс-службы Национального исследовательского ядерного университета.</text:p>
      <text:p text:style-name="Text_20_body">Цифровые объекты были созданы путем 3D-сканирования реальных устройств. Масштаб моделей составляет 1:1, что позволяет использовать разработку в университетах для освоения образовательных программ и подготовки высококвалифицированных специалистов.</text:p>
      <text:p text:style-name="Text_20_body"><text:line-break/></text:p>
      <text:p text:style-name="Text_20_body">Адрес страницы: <text:a xlink:type="simple" xlink:href="http://moskvoreche-saburovo.mos.ru/presscenter/news/detail/12568845.html" office:name=""><text:span text:style-name="Definition">http://moskvoreche-saburovo.mos.ru/presscenter/news/detail/1256884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6T14:58:04Z</meta:creation-date>
    <dc:date>2024-09-16T14:58:04Z</dc:date>
  </office:meta>
</office:document-meta>
</file>