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нкурс-рисунков-на-асфальте-провели-в-школе-1579"/>Конкурс рисунков на асфальте провели в школе №1579<text:bookmark-end text:name="конкурс-рисунков-на-асфальте-провели-в-школе-1579"/></text:h>
      <text:p text:style-name="First_20_paragraph">23.08.2024</text:p>
      <text:p text:style-name="Text_20_body">23.08.2024</text:p>
      <text:p text:style-name="Text_20_body"> </text:p>
      <text:p text:style-name="Text_20_body">Конкурс рисунков на асфальте провели в школе №1579. Фото: официальная страница школы №1579 в социальных сетях</text:p>
      <text:p text:style-name="Text_20_body">В школе №1579 провели конкурс рисунков на асфальте, сообщили 21 августа.</text:p>
      <text:p text:style-name="Text_20_body">Художественные работы цветными мелками создали воспитанники подготовительных групп. Творческий конкурс проходит ежегодно, сообщили сотрудники школы №1579 на официальной <text:a xlink:type="simple" xlink:href="https://m.vk.com/wall-227260_6999" office:name=""><text:span text:style-name="Definition">странице</text:span></text:a> учреждения в социальных сетях.</text:p>
      <text:p text:style-name="Text_20_body">В рамках конкурса ребята из дошкольного отделения по одиночке, в парах и небольших группах подготовили работы мелками на асфальте. Среди рисунков было много цветов, с которыми дети ассоциируют лето: синие васильки, ромашки, большие подсолнухи. Несколько работ посвятили лесным пейзажам. Ребята нарисовали грибную поляну, животных и насекомых.</text:p>
      <text:p text:style-name="Text_20_body">Под руководством сотрудников школы воспитанники подготовительных групп выполнили общий рисунок — картину с радугой, изображением планеты Земля, зарисовкой цветочного луга и надписью «Берегите природу!».</text:p>
      <text:p text:style-name="Text_20_body">В ходе мероприятия дети научились лучше взаимодействовать друг с другом, работать в команде, активно провели время на свежем воздухе и развили творческие способности.</text:p>
      <text:p text:style-name="Text_20_body"><text:line-break/></text:p>
      <text:p text:style-name="Text_20_body">Адрес страницы: <text:a xlink:type="simple" xlink:href="http://moskvoreche-saburovo.mos.ru/presscenter/news/detail/12533924.html" office:name=""><text:span text:style-name="Definition">http://moskvoreche-saburovo.mos.ru/presscenter/news/detail/12533924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04T18:07:09Z</meta:creation-date>
    <dc:date>2024-09-04T18:07:09Z</dc:date>
  </office:meta>
</office:document-meta>
</file>