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лекцию-организуют-специалисты-фгбну-ниир-имени-валентины-насоновой"/>Онлайн-лекцию организуют специалисты ФГБНУ НИИР имени Валентины Насоновой<text:bookmark-end text:name="онлайн-лекцию-организуют-специалисты-фгбну-ниир-имени-валентины-насоновой"/></text:h>
      <text:p text:style-name="First_20_paragraph">19.08.2024</text:p>
      <text:p text:style-name="Text_20_body">19.08.2024</text:p>
      <text:p text:style-name="Text_20_body"> </text:p>
      <text:p text:style-name="Text_20_body">Онлайн-лекцию организуют специалисты ФГБНУ НИИР имени Валентины Насоновой. Фото: Анна Быкова, «Вечерняя Москва»</text:p>
      <text:p text:style-name="Text_20_body"><text:line-break/></text:p>
      <text:p text:style-name="Text_20_body">Специалисты ФГБНУ Научно-исследовательского института ревматологии имени Валентины Насоновой организуют онлайн-лекцию «Аутоиммунитет и аутовоспаление в патогенезе перикардита: от теории к практике» в четверг, 22 августа.</text:p>
      <text:p text:style-name="Text_20_body">Участники встречи смогут получить теоретическую базу для понимания заболевания и узнать об основных подходах к лечению. Вебинар проведет научный сотрудник лаборатории системной красной волчанки отдела системных ревматических заболеваний ФГБНУ НИИР имени Валентины Насоновой Зульфия Сукмарова, сообщили сотрудники учреждения на официальном <text:a xlink:type="simple" xlink:href="https://rheumatolog.su/news/autoimmunitet-i-autovospalenie-v-patogeneze-perikardita-ot-teorii-k-praktike/" office:name=""><text:span text:style-name="Definition">сайте</text:span></text:a>.</text:p>
      <text:p text:style-name="Text_20_body">Эксперт расскажет об исследованиях иммуновоспаления перикарда, терапии перикардита. Тема относится к разделу заболеваний сердечной мышцы.</text:p>
      <text:p text:style-name="Text_20_body">Перикардитом называют воспалительное поражение оболочки сердца.</text:p>
      <text:p text:style-name="Text_20_body">Начало вебинара запланировали на 14:00.</text:p>
      <text:p text:style-name="Text_20_body"><text:line-break/></text:p>
      <text:p text:style-name="Text_20_body">Адрес страницы: <text:a xlink:type="simple" xlink:href="http://moskvoreche-saburovo.mos.ru/presscenter/news/detail/12525115.html" office:name=""><text:span text:style-name="Definition">http://moskvoreche-saburovo.mos.ru/presscenter/news/detail/1252511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5T12:41:11Z</meta:creation-date>
    <dc:date>2024-09-15T12:41:11Z</dc:date>
  </office:meta>
</office:document-meta>
</file>