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августа-в-16.00-на-пятницкой-состоится-торжественное-открытие-пешеходной-зоны"/>22 августа в 16.00 на Пятницкой состоится торжественное открытие пешеходной зоны!<text:bookmark-end text:name="августа-в-16.00-на-пятницкой-состоится-торжественное-открытие-пешеходной-зоны"/></text:h>
      <text:p text:style-name="First_20_paragraph">21.08.2014</text:p>
      <text:p text:style-name="Text_20_body">На Пятницкой улице можно совершить путешествие по русской истории.</text:p>
      <text:p text:style-name="Text_20_body">Бои воинов князя Пожарского с польскими захватчиками, бал Наташи Ростовой, чаепитие с самоваром, дуэли на шпагах, первые авто в столице, первые коммуналки и это далеко не все, что можно будет увидеть на Пятницкой 22 августа!</text:p>
      <text:p text:style-name="Text_20_body"><text:line-break/></text:p>
      <text:p text:style-name="Text_20_body">На четыре часа улица от Чугунного моста до Садового кольца силами реконструкторов превратится в интерактивную галерею отечественной истории. Здесь можно будет пройти через толщу эпох: от Смутного времени до 30-х годов XX века.</text:p>
      <text:p text:style-name="Text_20_body"><text:line-break/></text:p>
      <text:p text:style-name="Text_20_body">В самом начале улицы, рядом с Кадашевской набережной, можно будет окунуться в атмосферу Смутного времени. Здесь пройдут стычки воинов князя Пожарского с польскими захватчиками, можно будет увидеть быт работных людей, поесть в трактире, поторговаться с садовником и купить с телеги фрукты, овощи мед, квас, медовуху, посуду, научится отливать пули и ковать подковы.</text:p>
      <text:p text:style-name="Text_20_body"><text:line-break/></text:p>
      <text:p text:style-name="Text_20_body">От Большого Овчинниковского переулка начнется эпоха XVIII века. Тут расположатся на отдых солдаты Семеновского полка, пройдет на дуэль на шпагах, ярмарка украшений и исторического вооружения. Рядом с музеем Льва Толстого реконструируют начало XIX века: первый бал Наташи Ростовой, мастер-классы по изучению языка веера и классическим танцам. Возле Климентовской церкви гости Пятницкой попадут во вторую половину XIX века прямо на купеческую улицу. Выступит церковный хор, пройдет большое чаепитие с самоваром.</text:p>
      <text:p text:style-name="Text_20_body"><text:line-break/></text:p>
      <text:p text:style-name="Text_20_body">У перекреста с Голиковским переулком можно будет стать свидетелем смены эпох: тут воспроизведут время между 1900 и 1914 годом. Пешеходы увидят жизнь городских обывателей, студентов, ученых, появление первого авто в Москве. А напротив Вишняковского переулка гости Пятницкой попадут в бурную эпоху НЭПа, послушают стихи поэтов Серебряного века, посмотрят на быт первых коммуналок.</text:p>
      <text:p text:style-name="Text_20_body"><text:line-break/></text:p>
      <text:p text:style-name="Text_20_body">Для проведения парада оживших эпох Пятницкая выбрана не случайно. Ведь это сердце Замоскоречья - одного из древнейших районов столицы. &lt;Когда у нас за Москвой-рекой праздник, так уж это сейчас видно. И откуда бы ты ни пришёл сейчас узнаёшь, что у нас праздник. Во-первых, потому узнаёшь, что услышишь густой и непрерывный звон во всём Замоскворечье. Во-вторых, потому узнаёшь, что по всему Замоскворечью пахнет пирогами&gt; - писал об этом районе драматург Александр Островский во второй половине XIX века.</text:p>
      <text:p text:style-name="Text_20_body"><text:line-break/></text:p>
      <text:p text:style-name="Text_20_body"><text:line-break/></text:p>
      <text:p text:style-name="Text_20_body"><text:line-break/></text:p>
      <text:p text:style-name="Text_20_body">Адрес страницы: <text:a xlink:type="simple" xlink:href="http://moskvoreche-saburovo.mos.ru/presscenter/news/detail/1219550.html" office:name=""><text:span text:style-name="Definition">http://moskvoreche-saburovo.mos.ru/presscenter/news/detail/1219550.html</text:span></text:a></text:p>
      <text:p text:style-name="Text_20_body"><text:a xlink:type="simple" xlink:href="http://moskvoreche-saburovo.mos.ru" office:name=""><text:span text:style-name="Definition">Управа района Москворечье-Сабур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5-03T15:07:52Z</meta:creation-date>
    <dc:date>2025-05-03T15:07:52Z</dc:date>
  </office:meta>
</office:document-meta>
</file>