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арифы-на-капитальный-ремонт-в-москве-в-2016-году-не-изменятся"/>Тарифы на капитальный ремонт в Москве в 2016 году не изменятся<text:bookmark-end text:name="тарифы-на-капитальный-ремонт-в-москве-в-2016-году-не-изменятся"/></text:h>
      <text:p text:style-name="First_20_paragraph">15.12.2015</text:p>
      <text:p text:style-name="Text_20_body">Минимальный взнос на оплату капитального ремонта, составляющий, напомним, 15 рублей за квадратный метр, в следующем году повышаться не будет. Об этом сообщает Фонд капитального ремонта многоквартирных домов Москвы.</text:p>
      <text:p text:style-name="Text_20_body">Взнос на оплату ремонта стал взиматься с москвичей с 1 июля 2015 года. До этого собственники жилья в Москве должны были решить, где они будут накапливать средства – в городском фонде или на специальном счете в банке.</text:p>
      <text:p text:style-name="Text_20_body">В первую очередь, по сообщениям столичных властей, планируется привести в порядок наиболее ветхие дома. Ряд работ, в частности, по замене лифтов, уже осуществляется в ряде столичных районов.</text:p>
      <text:p text:style-name="Text_20_body">Напомним, что некоторые категории жителей Москвы имеют право на получение льгот и субсидий, средства на это выделяются из городского бюджета. </text:p>
      <text:p text:style-name="Text_20_body"><text:line-break/></text:p>
      <text:p text:style-name="Text_20_body">Адрес страницы: <text:a xlink:type="simple" xlink:href="http://moskvoreche-saburovo.mos.ru/overhaul/detail/2377627.html" office:name=""><text:span text:style-name="Definition">http://moskvoreche-saburovo.mos.ru/overhaul/detail/2377627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3T06:33:28Z</meta:creation-date>
    <dc:date>2024-04-13T06:33:28Z</dc:date>
  </office:meta>
</office:document-meta>
</file>