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ix-городская-выставка-охрана-труда-в-москве---2018"/>IX ГОРОДСКАЯ ВЫСТАВКА «ОХРАНА ТРУДА В МОСКВЕ - 2018»<text:bookmark-end text:name="ix-городская-выставка-охрана-труда-в-москве---2018"/></text:h>
      <text:p text:style-name="First_20_paragraph">19.04.2018</text:p>
      <text:p text:style-name="Text_20_body"><text:line-break/></text:p>
      <text:p text:style-name="Text_20_body">Адрес страницы: <text:a xlink:type="simple" xlink:href="http://moskvoreche-saburovo.mos.ru/occupational/detail/7278437.html" office:name=""><text:span text:style-name="Definition">http://moskvoreche-saburovo.mos.ru/occupational/detail/727843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0:31:25Z</meta:creation-date>
    <dc:date>2024-04-25T10:31:25Z</dc:date>
  </office:meta>
</office:document-meta>
</file>