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е-мастера-в-столице-определят-лучших-специалистов-по-охране-труда"/>«Московские мастера»: в столице определят лучших специалистов по охране труда<text:bookmark-end text:name="московские-мастера-в-столице-определят-лучших-специалистов-по-охране-труда"/></text:h>
      <text:p text:style-name="First_20_paragraph">13.03.2025</text:p>
      <text:p text:style-name="Text_20_body">В городе стартует конкурс профессионального мастерства «Московские мастера» по профессии «Специалист по охране труда» среди работников организаций столицы. </text:p>
      <text:p text:style-name="Text_20_body"><text:span text:style-name="T1">«Московские мастера» — ежегодный городской конкурс для тех, кто делает город лучше каждый день. С 2012 года мы проводим конкурс профессионального мастерства среди специалистов по охране труда. Для многих участие в нем становится трамплином для профессионального и карьерного роста, позволяет освоить новые технологии, обменяться накопленным опытом с коллегами. Десять лучших участников финального этапа смогут побороться за победу во Всероссийском конкурсе «Лучший специалист по охране труда», —</text:span> отметил <text:span text:style-name="T2">Виталий Подлевский</text:span>, начальник Отдела государственного управления охраной труда Департамента труда и социальной защиты населения города Москвы. </text:p>
      <text:p text:style-name="Text_20_body">Испытать себя смогут специалисты любой организации города Москвы. Состязание пройдет в два этапа:</text:p>
      <text:p text:style-name="Text_20_body"> </text:p>
      <text:p text:style-name="Text_20_body">1.   Отборочный - среди специалистов организаций города, специалистов подведомственных организаций органов исполнительной власти города Москвы<text:line-break/>и специалистов-самовыдвиженцев;</text:p>
      <text:p text:style-name="Text_20_body">2.   Финальный (межотраслевой).  </text:p>
      <text:p text:style-name="Text_20_body">Отборочный этап проводят отраслевые и территориальные органы исполнительной власти города среди специалистов подведомственных организаций органов исполнительной власти и других организаций города. Порядок проведения при этом устанавливает соответствующий орган исполнительной власти. Решение о проведении отборочного этапа направляется в Департамент до 31 марта, а до 30 мая — протокол и сведения о победителях<text:line-break/>и призерах этапа. </text:p>
      <text:p text:style-name="Text_20_body">Отборочный этап среди специалистов-самовыдвиженцев по традиции проведет Департамент труда и социальной защиты населения города Москвы. Для участия специалисту-самовыдвиженцу необходимо до 15 апреля направить заявку<text:line-break/>на электронную почту: <text:a xlink:type="simple" xlink:href="mailto:mcot@social.mos.ru" office:name=""><text:span text:style-name="Definition">mcot@social.mos.ru</text:span></text:a> c темой: «Заявка на отборочный этап  конкурса “Московские мастера” среди специалистов-самовыдвиженцев». </text:p>
      <text:p text:style-name="Text_20_body">Победители предварительных этапов примут участие в финале, который пройдет 4 июля в Ситуационном центре Правительства Москвы. </text:p>
      <text:p text:style-name="Text_20_body">Финальное соревнование состоит из трех ступеней. На первой специалисты продемонстрируют теоретические знания в области охраны труда. Вторая ступень – проверка знания алгоритма оказания первой помощи на практике. Третья ступень – викторина. Награждение победителей пройдет в период празднования Дня города. </text:p>
      <text:p text:style-name="Text_20_body">Конкурс профессионального мастерства способствует распространению<text:line-break/>и внедрению в производственный процесс новых приёмов и практик в области охраны труда, повышению профессиональных компетенций действующих специалистов отрасли, а также развивает общую культуру безопасного труда. </text:p>
      <text:p text:style-name="Text_20_body">Организаторами мероприятия являются Департамент труда и социальной защиты населения города Москвы, Московский городской центр условий и охраны труда, Московская Федерация профсоюзов и Московская Конфедерация промышленников и предпринимателей (работодателей).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occupational/detail/12854660.html" office:name=""><text:span text:style-name="Definition">http://moskvoreche-saburovo.mos.ru/occupational/detail/12854660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4:26Z</meta:creation-date>
    <dc:date>2025-05-03T15:24:26Z</dc:date>
  </office:meta>
</office:document-meta>
</file>