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ределены-даты-и-место-проведения-выставки-форума-биот-2025."/>Определены даты и место проведения выставки-форума БИОТ 2025.<text:bookmark-end text:name="определены-даты-и-место-проведения-выставки-форума-биот-2025."/></text:h>
      <text:p text:style-name="First_20_paragraph">03.03.2025</text:p>
      <text:p text:style-name="Text_20_body"><text:span text:style-name="T1">29-я Международная специализированная выставка-форум «Безопасность и охрана труда» (БИОТ 2025) пройдет с 11 по 14 ноября 2025 года.</text:span>  </text:p>
      <text:p text:style-name="Text_20_body">Самое яркое и ожидаемое событие в области создания и обеспечения безопасности работающего человека и решения кадровых проблем в течении 4-х дней будет проходить под крышей выставочного центра «Крокус Экспо» в Москве.</text:p>
      <text:p text:style-name="Text_20_body">Основным фоном БИОТ, как и в два предыдущих года, остается острый дефицит кадров в большинстве отраслей российской экономики. Поэтому, по словам Владимира Котова, главы Ассоциации «СИЗ» (организатор и оператор выставки), ключевыми темами обсуждения на форуме будут сохранение и продление ресурсного состояния работников за счет создания безопасных условий труда и кардинальных изменений в самих подходах к их созданию, в том числе к применению новых инновационных СИЗ.</text:p>
      <text:p text:style-name="Text_20_body">Также немаловажное значение приобретает изменение психологии и привычек как работодателей, так и самих работников, для которых охрана труда и здоровый образ жизни должны превратиться из формального свода скучных правил, в жизненно необходимый и полезный инструмент, прямо влияющий на экономические показатели предприятий.</text:p>
      <text:p text:style-name="Text_20_body">Ноябрьские выставка и деловой форум станут кульминацией насыщенного календаря экосистемы БИОТ, плотно наполненного мероприятиями, среди которых онлайн- и офлайн-конференции, практические и обучающие семинары, часть из которых пройдет в российских регионах, а также выездные выставки СИЗ, деловые завтраки и бизнес встречи.</text:p>
      <text:p text:style-name="Text_20_body">Напомним, что в прошлом году мероприятия БИОТ посетили свыше 35 тысяч человек из 89 регионов России, а выставка в «Крокус Экспо» собрала рекордное количество экспонентов: 460 компаний из 14 стран мира.</text:p>
      <text:p text:style-name="Text_20_body">Подробную информацию о мероприятиях экосистемы БИОТ смотрите на сайте https://biot-expo.ru/ </text:p>
      <text:p text:style-name="Text_20_body"><text:line-break/></text:p>
      <text:p text:style-name="Text_20_body">Адрес страницы: <text:a xlink:type="simple" xlink:href="http://moskvoreche-saburovo.mos.ru/occupational/detail/12835933.html" office:name=""><text:span text:style-name="Definition">http://moskvoreche-saburovo.mos.ru/occupational/detail/1283593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3T10:47:33Z</meta:creation-date>
    <dc:date>2025-03-03T10:47:33Z</dc:date>
  </office:meta>
</office:document-meta>
</file>