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32767*"/>
    </style:style>
    <style:style style:name="Table1.B" style:family="table-column">
      <style:table-column-properties style:rel-column-width="32767*"/>
    </style:style>
  </office:automatic-styles>
  <office:body>
    <office:text>
      <text:h text:style-name="Heading_20_3" text:outline-level="3"><text:bookmark-start text:name="с-26-февраля-по-29-марта-2024-года-инициировано-проведение-кампании-для-меня-охрана-труда-это--"/>С 26 февраля по 29 марта 2024 года инициировано проведение кампании «Для меня охрана труда это -…»<text:bookmark-end text:name="с-26-февраля-по-29-марта-2024-года-инициировано-проведение-кампании-для-меня-охрана-труда-это--"/></text:h>
      <text:p text:style-name="First_20_paragraph">19.03.2024</text:p>
      <text:p text:style-name="Text_20_body"><text:span text:style-name="T1">ТЕХНИЧЕСКОЕ ЗАДАНИЕ</text:span></text:p>
      <text:p text:style-name="Text_20_body"><text:span text:style-name="T1">на выполнение видеосъемки компании «Для меня охрана труда это - …»</text:span></text:p>
      <text:p text:style-name="Text_20_body"><text:span text:style-name="T1"> </text:span></text:p>
      <text:p text:style-name="Text_20_body"><text:span text:style-name="T1">1.      Общие сведения</text:span></text:p>
      <text:p text:style-name="Text_20_body"><text:bookmark text:name="id__Toc156484978"/><text:bookmark text:name="id___RefHeading___Toc110517558"/><text:span text:style-name="T1">1.1. Наименование проекта</text:span></text:p>
      <text:p text:style-name="Text_20_body"><text:bookmark text:name="id__heading=h.30j0zll"/>Общероссийская компания «Для меня охрана труда это …»</text:p>
      <text:p text:style-name="Text_20_body"> </text:p>
      <text:p text:style-name="Text_20_body"><text:bookmark-start text:name="id__Toc156484979"/><text:span text:style-name="T1">1.2.</text:span><text:bookmark-end text:name="id__Toc156484979"/> <text:bookmark-start text:name="id___RefHeading___Toc110517560"/><text:span text:style-name="T1">Заказчик</text:span><text:bookmark-end text:name="id___RefHeading___Toc110517560"/> <text:span text:style-name="T1">и участник проекта</text:span></text:p>
      <text:p text:style-name="Text_20_body">Заказчик проекта - Федеральное государственное бюджетное учреждение «Всероссийский научно-исследовательский институт труда» Министерства труда и социальной защиты Российской Федерации (ФГБУ «ВНИИ труда» Минтруда России).</text:p>
      <text:p text:style-name="Text_20_body">Участник проекта – работодатели, заинтересованные в реализации проекта.</text:p>
      <text:p text:style-name="Text_20_body"> </text:p>
      <text:p text:style-name="Text_20_body"><text:bookmark-start text:name="id__Toc156484980"/><text:span text:style-name="T1">1.4.</text:span><text:bookmark-end text:name="id__Toc156484980"/> <text:bookmark-start text:name="id___RefHeading___Toc110517561"/><text:span text:style-name="T1">Сроки выполнения</text:span><text:bookmark-end text:name="id___RefHeading___Toc110517561"/> <text:span text:style-name="T1">проекта</text:span></text:p>
      <text:p text:style-name="Text_20_body">Срок начала проекта – 26.02.2024г.</text:p>
      <text:p text:style-name="Text_20_body">Срок окончания проекта – не позднее 29.03.2024г.</text:p>
      <text:p text:style-name="Text_20_body"><text:bookmark text:name="id__Toc156484981"/><text:bookmark text:name="id___RefHeading___Toc110517562"/><text:span text:style-name="T1">1.5. Место выполнения проекта</text:span></text:p>
      <text:p text:style-name="Text_20_body">Запись видеоролика для участия в компании осуществляется на территории работодателя.</text:p>
      <text:p text:style-name="Text_20_body"><text:bookmark text:name="id__Toc156484982"/><text:bookmark text:name="id___RefHeading___Toc110517563"/><text:span text:style-name="T1">2. Цель выполнения проекта</text:span></text:p>
      <text:p text:style-name="Text_20_body">Целью компании является популяризация охраны труда, повышение осведомленности и понимания важности охраны труда среди работников и работодателей, формирование культуры безопасности на рабочем месте, где каждый работник осознает, что значит для него охрана труда, знает свои обязанности и права в области охраны труда, а работодатель принимает на себя ответственность за обеспечение безопасных условий труда.</text:p>
      <text:p text:style-name="Text_20_body"> </text:p>
      <text:p text:style-name="Text_20_body"><text:bookmark text:name="id__Toc156484983"/><text:bookmark text:name="id___RefHeading___Toc110517564"/><text:bookmark text:name="id__heading=h.3znysh7"/><text:bookmark text:name="id___RefHeading___Toc110517565"/><text:span text:style-name="T1">3. Концепция проекта </text:span></text:p>
      <text:p text:style-name="Text_20_body">В проекте примут участие работодатели (число не ограниченно) из разных субъектов России с различными видами экономической деятельности. Участники проекта в течение месяца передают (бросают) каску друг другу. Каска, как символ охраны труда, эффектно исчезает и появляется на каждом кадре, подчеркивая ее связующую роль в проекте.</text:p>
      <text:p text:style-name="Text_20_body"> </text:p>
      <text:p text:style-name="Text_20_body"><text:span text:style-name="T1">4. Функциональные требования к выполнению проекта</text:span></text:p>
      <text:p text:style-name="Text_20_body">Референс:</text:p>
      <text:p text:style-name="Text_20_body"> - https://disk.yandex.ru/i/VNJ_-y-485t1iQ</text:p>
      <text:p text:style-name="Text_20_body">- QR-код:</text:p>
      <text:p text:style-name="Text_20_body"><text:line-break/></text:p>
      <text:p text:style-name="Text_20_body">В таблице 1 представлены функциональные требования к выполнению проекта.</text:p>
      <text:p text:style-name="Text_20_body">Таблица 1</text:p>
      <table:table table:name="Table1" table:style-name="Table1">
        <table:table-column table:style-name="Table1.A"/>
        <table:table-column table:style-name="Table1.B"/>
        <table:table-row>
          <table:table-cell table:style-name="TableRowCell" office:value-type="string">
            <text:p text:style-name="Table_20_Contents">Параметр</text:p>
          </table:table-cell>
          <table:table-cell table:style-name="TableRowCell" office:value-type="string">
            <text:p text:style-name="Table_20_Contents">Требование</text:p>
          </table:table-cell>
        </table:table-row>
        <table:table-row>
          <table:table-cell table:style-name="TableRowCell" office:value-type="string">
            <text:p text:style-name="Table_20_Contents">Выступающий (-щие)</text:p>
          </table:table-cell>
          <table:table-cell table:style-name="TableRowCell" office:value-type="string">
            <text:p text:style-name="Table_20_Contents">Работник (-ки) работодателя</text:p>
          </table:table-cell>
        </table:table-row>
        <table:table-row>
          <table:table-cell table:style-name="TableRowCell" office:value-type="string">
            <text:p text:style-name="Table_20_Contents">Одежда выступающего (-их) от работодателя</text:p>
          </table:table-cell>
          <table:table-cell table:style-name="TableRowCell" office:value-type="string">
            <text:p text:style-name="Table_20_Contents">Одежда должна соответствовать профессии выступающего (-их)</text:p>
          </table:table-cell>
        </table:table-row>
        <table:table-row>
          <table:table-cell table:style-name="TableRowCell" office:value-type="string">
            <text:p text:style-name="Table_20_Contents">Параметры каски</text:p>
          </table:table-cell>
          <table:table-cell table:style-name="TableRowCell" office:value-type="string">
            <text:p text:style-name="Table_20_Contents">Одна каска <text:span text:style-name="T1">оранжевого</text:span> цвета без ремешка</text:p>
          </table:table-cell>
        </table:table-row>
        <table:table-row>
          <table:table-cell table:style-name="TableRowCell" office:value-type="string">
            <text:p text:style-name="Table_20_Contents">Приветствуется</text:p>
          </table:table-cell>
          <table:table-cell table:style-name="TableRowCell" office:value-type="string">
            <text:p text:style-name="Table_20_Contents">Нестандартный (креативный) подход к охране труда, профессии. </text:p>
            <text:p text:style-name="Table_20_Contents"> </text:p>
            <text:p text:style-name="Table_20_Contents">Чтобы подчеркнуть масштаб организации на видео, можно использовать следующие методы:</text:p>
            <text:p text:style-name="Table_20_Contents">1.  Панорамные съемки: используйте панорамные съемки, чтобы показать общий вид организации, ее размеры и архитектуру. Это поможет зрителям понять, насколько она велика.</text:p>
            <text:p text:style-name="Table_20_Contents">2. Максимально использовать производственное пространство: если у вас есть большое производственное пространство, используйте его максимально. Это поможет зрителям понять, насколько разнообразна и сложна работа в вашей организации.</text:p>
            <text:p text:style-name="Table_20_Contents">3. Показать количество сотрудников: если у вас есть большое количество сотрудников, покажите их на видео. Это поможет подчеркнуть масштаб организации. Вы можете снять сцену, где в цехе одновременно работает большое количество человек.</text:p>
          </table:table-cell>
        </table:table-row>
        <table:table-row>
          <table:table-cell table:style-name="TableRowCell" office:value-type="string">
            <text:p text:style-name="Table_20_Contents">Фон проекта</text:p>
          </table:table-cell>
          <table:table-cell table:style-name="TableRowCell" office:value-type="string">
            <text:p text:style-name="Table_20_Contents">Выступающий (-щие) должны находится на своем рабочем месте. В течении 15 сек. он (они) выполняют работы по профессии, потом останавливается (-ются) и ловит каску.</text:p>
          </table:table-cell>
        </table:table-row>
        <table:table-row>
          <table:table-cell table:style-name="TableRowCell" office:value-type="string">
            <text:p text:style-name="Table_20_Contents">Поймать каску</text:p>
          </table:table-cell>
          <table:table-cell table:style-name="TableRowCell" office:value-type="string">
            <text:p text:style-name="Table_20_Contents">Каску выступающему необходимо поймать сверху (обхват каски двумя руками) или взять правой рукой справа от выступающего из-за кадра (рука, передающая выступающему каску, в кадре появляться не должна), при этом действии взгляд направлен на каску.  Взять в руки каску, обхватить двумя руками, держать перед собой и начать выступление.</text:p>
          </table:table-cell>
        </table:table-row>
        <table:table-row>
          <table:table-cell table:style-name="TableRowCell" office:value-type="string">
            <text:p text:style-name="Table_20_Contents">Начать выступление</text:p>
          </table:table-cell>
          <table:table-cell table:style-name="TableRowCell" office:value-type="string">
            <text:p text:style-name="Table_20_Contents">В начале выступления выступающий НЕ представляет работодателя, НЕ называет свое ФИО, должность (всю информацию при монтаже соберет Заказчик в едином стиле).</text:p>
            <text:p text:style-name="Table_20_Contents">При выступлении выступающий смотрит в кадр (в объектив).</text:p>
            <text:p text:style-name="Table_20_Contents">Если в кадре один выступающий, выступление начинается с фразы: «Для меня охрана труда — это …». (как в референсе).</text:p>
            <text:p text:style-name="Table_20_Contents"> </text:p>
            <text:p text:style-name="Table_20_Contents">Если в кадре несколько выступающих, выступление начинается с фразы: «Для меня охрана труда — это …». После чего каска передается следующему выступающему. Передача каски двумя руками следующему, выступающему внутри кадра. При передаче каски оба выступающих смотрят друг другу в глаза. Каждый последующий выступающий начинает с фразы «А для меня – это…». </text:p>
          </table:table-cell>
        </table:table-row>
        <table:table-row>
          <table:table-cell table:style-name="TableRowCell" office:value-type="string">
            <text:p text:style-name="Table_20_Contents"> Передать касту</text:p>
          </table:table-cell>
          <table:table-cell table:style-name="TableRowCell" office:value-type="string">
            <text:p text:style-name="Table_20_Contents">После окончания выступления выступающему(-им) необходимо бросить каску вниз (прямое бросковое действие не нужно, достаточно разъединить руки так, чтобы каска из них будто бы выпадала) или передать левой рукой влево от себя (в сторону за кадр), при этом действии взгляд направлен на каску (как в референсе)</text:p>
          </table:table-cell>
        </table:table-row>
        <table:table-row>
          <table:table-cell table:style-name="TableRowCell" office:value-type="string">
            <text:p text:style-name="Table_20_Contents">Количество проектов от одного работодателя</text:p>
          </table:table-cell>
          <table:table-cell table:style-name="TableRowCell" office:value-type="string">
            <text:p text:style-name="Table_20_Contents">Работодатель может снять и прислать неограниченное количество видеороликов на различных рабочих местах, с разными работниками в кадре и с разными вариантами приема/передачи каски</text:p>
          </table:table-cell>
        </table:table-row>
      </table:table>
      <text:p text:style-name="First_20_paragraph"> </text:p>
      <text:p text:style-name="Text_20_body"><text:bookmark text:name="id__Toc156484988"/><text:bookmark text:name="id___RefHeading___Toc110517571"/><text:bookmark text:name="id__heading=h.2s8eyo1"/><text:span text:style-name="T1">5. Требования к формату проекта</text:span></text:p>
      <text:p text:style-name="Text_20_body">Разработанный Участником проекта видеоролик (-ки) должен (-ны) соответствовать следующим требованиям:</text:p>
      <text:p text:style-name="Text_20_body">- горизонтальная съемка,</text:p>
      <text:p text:style-name="Text_20_body">- съемка производится со штатива (в крайнем случае со стабилизатора),</text:p>
      <text:p text:style-name="Text_20_body">- план – чуть ниже пояса, немного «воздуха» над головой (как в референсе),</text:p>
      <text:p text:style-name="Text_20_body">- формат видеоматериала не ниже FULL HD (1920x1080), а лучше 4К,</text:p>
      <text:p text:style-name="Text_20_body">- расширение видеофайла, кодировщик – MP4,</text:p>
      <text:p text:style-name="Text_20_body">- никаких дополнительных цветовых решение (к примеру HDR),</text:p>
      <text:p text:style-name="Text_20_body">- соотношение сторон 16:9 без полей,</text:p>
      <text:p text:style-name="Text_20_body">- запись голоса необходимо произвести на звукозаписывающее (аудиозаписывающее) устройство (например, микрофон-петличка). Если в кадре несколько человек, то микрофон-петличка необходима для каждого выступающего.</text:p>
      <text:p text:style-name="Text_20_body"> </text:p>
      <text:p text:style-name="Text_20_body"><text:span text:style-name="T1">6. Тайминг проекта</text:span></text:p>
      <text:p text:style-name="Text_20_body">Один видеоролик должен быть продолжительностью не более 30 секунд.</text:p>
      <text:p text:style-name="Text_20_body">В случае наличия панорамной (масштабной) съемки предприятия хронометраж - до 5 минут.</text:p>
      <text:p text:style-name="Text_20_body"> </text:p>
      <text:p text:style-name="Text_20_body"><text:span text:style-name="T1">8. Размещение результатов проекта</text:span></text:p>
      <text:p text:style-name="Text_20_body"><text:bookmark-start text:name="id__Toc156484985"/>Размещение результатов проекта:<text:bookmark-end text:name="id__Toc156484985"/></text:p>
      <text:p text:style-name="Text_20_body">- СМИ федерального и регионального уровня,</text:p>
      <text:p text:style-name="Text_20_body"><text:bookmark-start text:name="id__Toc156484986"/>- в телеграмм-канале «<text:bookmark-end text:name="id__Toc156484986"/><text:a xlink:type="simple" xlink:href="https://t.me/zdoroveotvetstvennosttrud" office:name=""><text:span text:style-name="Definition">Здоровье. Ответственность. Труд</text:span></text:a>»,</text:p>
      <text:p text:style-name="Text_20_body">- в рамках Всероссийской недели охраны труда (ВНОТ).</text:p>
      <text:p text:style-name="Text_20_body"> </text:p>
      <text:p text:style-name="Text_20_body"><text:span text:style-name="T1">9. Передача проекта Заказчику</text:span></text:p>
      <text:p text:style-name="Text_20_body">Готовый видеоролик (-ки) необходимо направить в срок до 29.03.2024 года Заказчику на электронную почту <text:a xlink:type="simple" xlink:href="mailto:risk@vcot.info" office:name=""><text:span text:style-name="Definition"><text:span text:style-name="T1">risk@vcot.info</text:span></text:span></text:a>. Указать в теме письма: «Компания «Для меня охрана труда это …», в письме указать название работодателя, ФИО и должность выступающего.</text:p>
      <text:p text:style-name="Text_20_body">Контактный телефон 8 (499) 164 96 80.</text:p>
      <text:p text:style-name="Text_20_body"> </text:p>
      <text:p text:style-name="Text_20_body"> </text:p>
      <text:p text:style-name="Text_20_body"> </text:p>
      <text:p text:style-name="Text_20_body"><text:line-break/></text:p>
      <text:p text:style-name="Text_20_body">Адрес страницы: <text:a xlink:type="simple" xlink:href="http://moskvoreche-saburovo.mos.ru/occupational/detail/12252914.html" office:name=""><text:span text:style-name="Definition">http://moskvoreche-saburovo.mos.ru/occupational/detail/12252914.html</text:span></text:a></text:p>
      <text:p text:style-name="Text_20_body"><text:a xlink:type="simple" xlink:href="http://moskvoreche-saburovo.mos.ru" office:name=""><text:span text:style-name="Definition">Управа района Москворечье-Сабур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03T15:26:44Z</meta:creation-date>
    <dc:date>2025-05-03T15:26:44Z</dc:date>
  </office:meta>
</office:document-meta>
</file>