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ждународный-форум-и-27-ая-специализированная-выставка-безопасность-и-охрана-труда"/>Международный форум и 27-ая специализированная выставка «Безопасность и охрана труда»<text:bookmark-end text:name="международный-форум-и-27-ая-специализированная-выставка-безопасность-и-охрана-труда"/></text:h>
      <text:p text:style-name="First_20_paragraph">22.11.2023</text:p>
      <text:p text:style-name="Text_20_body">В период с 5 по 8 декабря 2023 г. на территории ЦВК «Экспоцентр» состоится Международный форум и 27-ая специализированная выставка «Безопасность и охрана труда».</text:p>
      <text:p text:style-name="Text_20_body"><text:line-break/></text:p>
      <text:p text:style-name="Text_20_body">Выставка является площадкой для обсуждения вопросов создания и обеспечения безопасных условий труда на рабочих местах, ознакомления с самыми современными технологиями и разработками в области автоматизации процессов безопасности работника в разных аспектах его деятельности.</text:p>
      <text:p text:style-name="Text_20_body"><text:line-break/></text:p>
      <text:p text:style-name="Text_20_body">Подробная информация о мероприятии на сайте www.biot-expo.ru и в презентации, прикреплённой к новости.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moskvoreche-saburovo.mos.ru/occupational/detail/11995795.html" office:name=""><text:span text:style-name="Definition">http://moskvoreche-saburovo.mos.ru/occupational/detail/11995795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03T15:26:44Z</meta:creation-date>
    <dc:date>2025-05-03T15:26:44Z</dc:date>
  </office:meta>
</office:document-meta>
</file>