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ведения-о-номерах-телефонов-и-факсов-адресах-электронной-почты-по-которым-необходимо-сообщать-о-произошедшем-несчастном-случае-на-производстве"/>Сведения о номерах телефонов и факсов, адресах электронной почты, по которым необходимо сообщать о произошедшем несчастном случае на производстве<text:bookmark-end text:name="сведения-о-номерах-телефонов-и-факсов-адресах-электронной-почты-по-которым-необходимо-сообщать-о-произошедшем-несчастном-случае-на-производстве"/></text:h>
      <text:p text:style-name="First_20_paragraph">13.11.2023</text:p>
      <text:p text:style-name="Text_20_body"><text:line-break/></text:p>
      <text:p text:style-name="Text_20_body">Адрес страницы: <text:a xlink:type="simple" xlink:href="http://moskvoreche-saburovo.mos.ru/occupational/detail/11977764.html" office:name=""><text:span text:style-name="Definition">http://moskvoreche-saburovo.mos.ru/occupational/detail/11977764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09T22:23:58Z</meta:creation-date>
    <dc:date>2025-02-09T22:23:58Z</dc:date>
  </office:meta>
</office:document-meta>
</file>