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крытый-интеллектуальный-турнир-труд---знания---безопасность.-специалист-в-сфере-охраны-труда-2023-год"/>Открытый интеллектуальный турнир «Труд - Знания - Безопасность. Специалист в сфере охраны труда» 2023 год<text:bookmark-end text:name="открытый-интеллектуальный-турнир-труд---знания---безопасность.-специалист-в-сфере-охраны-труда-2023-год"/></text:h>
      <text:p text:style-name="First_20_paragraph">10.07.2023</text:p>
      <text:p text:style-name="Text_20_body">В период с 07 июня по 27 сентября 2023 года пройдет открытый Всероссийский интеллектуальный турнир «Труд-Знания-Безопасность». Специалист в сфере охраны труда 2023» среди специалистов по охране труда.</text:p>
      <text:p text:style-name="Text_20_body">Цель турнира – привлечение общественного внимания к важности вопросов охраны труда. Участие в мероприятии позволит высококвалифицированным специалистам продемонстрировать свои знания, умения и навыки в сфере обеспечения безопасности труда, а организациям – эффективность функционирования систем управления охраной труда, а также предоставит возможность поделиться передовым опытом.</text:p>
      <text:p text:style-name="Text_20_body">Турнир проходит в три этапа, два первых этапа пройдут в онлайн-формате. Финальный этап турнира и церемония награждения победителей состоятся в рамках VIII Всероссийской недели охраны труда, которая пройдет с 26 по 29 сентября 2023 г. в Парке науки и искусства «Сириус» в Сочи.</text:p>
      <text:p text:style-name="Text_20_body">С более подробной информацией об участии в турнире можно ознакомиться на <text:a xlink:type="simple" xlink:href="https://tzb.team/Home/Index" office:name=""><text:span text:style-name="Definition"><text:span text:style-name="T1">сайте</text:span>.</text:span></text:a></text:p>
      <text:p text:style-name="Text_20_body"><text:line-break/></text:p>
      <text:p text:style-name="Text_20_body">Адрес страницы: <text:a xlink:type="simple" xlink:href="http://moskvoreche-saburovo.mos.ru/occupational/detail/11706849.html" office:name=""><text:span text:style-name="Definition">http://moskvoreche-saburovo.mos.ru/occupational/detail/11706849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0T16:00:18Z</meta:creation-date>
    <dc:date>2023-07-10T16:00:18Z</dc:date>
  </office:meta>
</office:document-meta>
</file>