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ается-прием-заявок-на-конкурс-московские-мастера-среди-специалистов-по-охране-труда"/>Завершается прием заявок на конкурс «Московские мастера» среди специалистов по охране труда<text:bookmark-end text:name="завершается-прием-заявок-на-конкурс-московские-мастера-среди-специалистов-по-охране-труда"/></text:h>
      <text:p text:style-name="First_20_paragraph">13.04.2023</text:p>
      <text:p text:style-name="Text_20_body">Конкурс профессионального мастерства «Московские мастера» по профессии «Специалист по охране труда» проходит каждый год и направлен на внедрение новых приемов и практик в производство, повышение профессиональных компетенций работников, обмен опытом. Подать заявку на участие можно до 21 апреля.</text:p>
      <text:p text:style-name="Text_20_body"><text:span text:style-name="T1">«Вот уже более 10 лет мы проводим конкурс профессионального мастерства среди специалистов по охране труда. В этом году мы расширяем границы нашего конкурса. Нововведения позволят каждому специалисту по охране труда побороться за звание лучшего. А все участники финального этапа будут направлены для участия во Всероссийском конкурсе «Лучший специалист по охране труда»</text:span>, — отметил <text:span text:style-name="T2">Виталий Подлевский</text:span>, начальник Управления развития трудовых отношений и охраны труда Департамента труда и социальной защиты населения города Москвы.</text:p>
      <text:p text:style-name="Text_20_body">Испытать свои профессиональные навыки смогут специалисты по охране труда со стажем работы не менее одного года любой организации города. Состязание пройдет в два этапа: отборочный (отраслевой) и финальный (межотраслевой). В этом году отборочный этап пройдет и среди всех желающих специалистов-самовыдвиженцев. Для участия им  нужно направить заявку на электронную почту <text:a xlink:type="simple" xlink:href="mailto:mcot@social.mos.ru" office:name=""><text:span text:style-name="Definition">mcot@social.mos.ru</text:span></text:a> c темой письма «Заявка на конкурс Московские мастера».</text:p>
      <text:p text:style-name="Text_20_body">Предварительный этап проводят отраслевые и территориальные органы исполнительной власти города. Лучшие конкурсанты этого тура примут участие в финале, который состоит из трех ступеней. На первой специалисты продемонстрируют знание теории охраны труда. Вторая ступень – «квест-задание», в ходе которого будут оценены практические навыки в оказании первой помощи. Последняя ступень проводится в форме «квиз-викторины», конкурсанты проверят свои мастерство и профессиональный опыт.</text:p>
      <text:p text:style-name="Text_20_body">Победители и призеры финального этапа конкурса станут известны<text:line-break/>до 20 июля. Торжественное награждение победителей памятными грамотами и дипломами состоится на открытом мероприятии в Екатерининском парке.  Дополнительное награждение пройдет период празднования Дня города. Кроме того, десять человек с высшими баллами войдут в рейтинг лучших специалистов по охране труда. Они станут участниками Всероссийского конкурса «Лучший специалист по охране труда», который пройдет в сентябре. Московские специалисты не раз становились его победителями и призерами.</text:p>
      <text:p text:style-name="Text_20_body">Конкурс профессионального мастерства способствует распространению и внедрению в производственный процесс новых приёмов и практик в области охраны труда, повышению профессиональных компетенций действующих специалистов отрасли, а также развивает общую культуру безопасного труда.</text:p>
      <text:p text:style-name="Text_20_body">Организаторами мероприятия являются Департамент труда и социальной защиты населения города Москвы, Московский городской центр условий и охраны труда, Московская Федерация профсоюзов и Московская Конфедерация промышленников и предпринимателей (работодателей).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occupational/detail/11526878.html" office:name=""><text:span text:style-name="Definition">http://moskvoreche-saburovo.mos.ru/occupational/detail/1152687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18:23:23Z</meta:creation-date>
    <dc:date>2023-05-27T18:23:23Z</dc:date>
  </office:meta>
</office:document-meta>
</file>