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ероссийские-конкурсы-по-охране-труда"/>Всероссийские конкурсы по охране труда<text:bookmark-end text:name="всероссийские-конкурсы-по-охране-труда"/></text:h>
      <text:p text:style-name="First_20_paragraph">06.12.2021</text:p>
      <text:p text:style-name="Text_20_body">В рамках проведения общественно просветительской кампании эффективности функционирования систем управления охраной труда в организациях и привлечения общественного внимания к вопросам охраны труда и здоровья на рабочих местах Минтрудом России организовано проведение Всероссийских конкурсов по охране труда. Для доступа к участию необходимо зарегистрироваться по следующим ссылкам:</text:p>
      <text:p text:style-name="Text_20_body">- https://eisot.creatium.site/bestcpecOT («Лучший специалист по охране труда»);</text:p>
      <text:p text:style-name="Text_20_body">- https://eisot.creatium.site/best-digital («Лучшие цифровые решения по охране труда»).</text:p>
      <text:p text:style-name="Text_20_body">Для организаций крупного малого и среднего бизнеса  организовано проведение ежегодного Всероссийского рейтинга, задачами которого являются определение текущего состояния организации работ по охране труда в производственных компаниях, их стимулирование к развитию систем управления охраны труда, а также выявление организаций, добивающихся лучших результатов.</text:p>
      <text:p text:style-name="Text_20_body">            Рейтинг формируется в электронном формате. Для участия необходимо пройти регистрацию по следующим ссылкам:</text:p>
      <text:p text:style-name="Text_20_body">            - <text:a xlink:type="simple" xlink:href="https://eisot.creatium.site/rating-large" office:name=""><text:span text:style-name="Definition">https://eisot.creatium.site/rating-large</text:span></text:a> (для организаций крупного бизнеса);<text:line-break/>            <text:span text:style-name="T1">-</text:span> <text:a xlink:type="simple" xlink:href="https://eisot.creatium.site/rating-average-small" office:name=""><text:span text:style-name="Definition">https://eisot.creatium.site/rating-average-small</text:span></text:a> (для организаций среднего и малого бизнеса).</text:p>
      <text:p text:style-name="Text_20_body">            Дата окончания приема заявок для участия в конкурсах и рейтингах <text:span text:style-name="T1">6 декабря 2021 года</text:span>.</text:p>
      <text:p text:style-name="Text_20_body">Более подробная информация об участии, критериях отбора, положение о конкурсах и рейтингах, также информация о награждении и призовом фонде содержится в вышеуказанных ссылках.</text:p>
      <text:p text:style-name="Text_20_body"><text:line-break/></text:p>
      <text:p text:style-name="Text_20_body">Адрес страницы: <text:a xlink:type="simple" xlink:href="http://moskvoreche-saburovo.mos.ru/occupational/detail/10449330.html" office:name=""><text:span text:style-name="Definition">http://moskvoreche-saburovo.mos.ru/occupational/detail/10449330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3T15:26:46Z</meta:creation-date>
    <dc:date>2025-05-03T15:26:46Z</dc:date>
  </office:meta>
</office:document-meta>
</file>