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гут-ли-списать-в-2024-году-средства-с-енс-индивидуального-предпринимателя-в-счет-уплаты-имущественных-налогов-физического-лица"/>Могут ли списать в 2024 году средства с ЕНС индивидуального предпринимателя, в счет уплаты имущественных налогов физического лица?<text:bookmark-end text:name="могут-ли-списать-в-2024-году-средства-с-енс-индивидуального-предпринимателя-в-счет-уплаты-имущественных-налогов-физического-лица"/></text:h>
      <text:p text:style-name="First_20_paragraph">05.12.2024</text:p>
      <text:p text:style-name="Text_20_body"><text:line-break/></text:p>
      <text:p text:style-name="Text_20_body">Адрес страницы: <text:a xlink:type="simple" xlink:href="http://moskvoreche-saburovo.mos.ru/law-and-order/detail/12703077.html" office:name=""><text:span text:style-name="Definition">http://moskvoreche-saburovo.mos.ru/law-and-order/detail/12703077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03T15:12:24Z</meta:creation-date>
    <dc:date>2025-05-03T15:12:24Z</dc:date>
  </office:meta>
</office:document-meta>
</file>