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-какие-сроки-единый-налоговый-платеж-учитывается-на-едином-налоговом-счете."/>В какие сроки единый налоговый платеж учитывается на едином налоговом счете.?<text:bookmark-end text:name="в-какие-сроки-единый-налоговый-платеж-учитывается-на-едином-налоговом-счете."/></text:h>
      <text:p text:style-name="First_20_paragraph">23.10.2024</text:p>
      <text:p text:style-name="Text_20_body"><text:line-break/></text:p>
      <text:p text:style-name="Text_20_body">Адрес страницы: <text:a xlink:type="simple" xlink:href="http://moskvoreche-saburovo.mos.ru/law-and-order/detail/12625348.html" office:name=""><text:span text:style-name="Definition">http://moskvoreche-saburovo.mos.ru/law-and-order/detail/12625348.html</text:span></text:a></text:p>
      <text:p text:style-name="Text_20_body"><text:a xlink:type="simple" xlink:href="http://moskvoreche-saburovo.mos.ru" office:name=""><text:span text:style-name="Definition">Управа района Москворечье-Сабур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5-03T15:13:14Z</meta:creation-date>
    <dc:date>2025-05-03T15:13:14Z</dc:date>
  </office:meta>
</office:document-meta>
</file>