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-использовать-зарезервированные-суммы-для-погашения-текущих-начислений"/>Как использовать зарезервированные суммы для погашения текущих начислений?<text:bookmark-end text:name="как-использовать-зарезервированные-суммы-для-погашения-текущих-начислений"/></text:h>
      <text:p text:style-name="First_20_paragraph">13.08.2024</text:p>
      <text:p text:style-name="Text_20_body"><text:line-break/></text:p>
      <text:p text:style-name="Text_20_body">Адрес страницы: <text:a xlink:type="simple" xlink:href="http://moskvoreche-saburovo.mos.ru/law-and-order/detail/12517073.html" office:name=""><text:span text:style-name="Definition">http://moskvoreche-saburovo.mos.ru/law-and-order/detail/12517073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03T15:13:47Z</meta:creation-date>
    <dc:date>2025-05-03T15:13:47Z</dc:date>
  </office:meta>
</office:document-meta>
</file>