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жно-ли-в-личном-кабинете-ип-посмотреть-на-какие-взносыналоги-зарезервированы-суммы"/>Можно ли в личном кабинете ИП посмотреть, на какие взносы/налоги зарезервированы суммы?<text:bookmark-end text:name="можно-ли-в-личном-кабинете-ип-посмотреть-на-какие-взносыналоги-зарезервированы-суммы"/></text:h>
      <text:p text:style-name="First_20_paragraph">22.07.2024</text:p>
      <text:p text:style-name="Text_20_body"><text:line-break/></text:p>
      <text:p text:style-name="Text_20_body">Адрес страницы: <text:a xlink:type="simple" xlink:href="http://moskvoreche-saburovo.mos.ru/law-and-order/detail/12487349.html" office:name=""><text:span text:style-name="Definition">http://moskvoreche-saburovo.mos.ru/law-and-order/detail/1248734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2T13:13:42Z</meta:creation-date>
    <dc:date>2024-07-22T13:13:42Z</dc:date>
  </office:meta>
</office:document-meta>
</file>