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при-возникновении-конфликта-интересов"/>Что делать при возникновении конфликта интересов?<text:bookmark-end text:name="что-делать-при-возникновении-конфликта-интересов"/></text:h>
      <text:p text:style-name="First_20_paragraph">16.07.2024</text:p>
      <text:p text:style-name="Text_20_body">В основе возникновения большинства коррупционных правонарушений лежит конфликт интересов - ситуация, при которой личная заинтересованность (прямая или косвенная) лица, замещающего должность, замещение которой предусматривает обязанность принимать меры по предотвращению и урегулированию конфликта интересов, влияет или может повлиять на надлежащее, объективное и беспристрастное исполнение им должностных (служебных) обязанностей (осуществление полномочий).</text:p>
      <text:p text:style-name="Text_20_body">В части 1 статьи 10 соответствующего ФЗ «О противодействии коррупции» от 25.12.2008 № 273 под личной заинтересованностью понимается возможность получения доходов в виде денег, иного имущества, в том числе имущественных прав, услуг имущественного характера, результатов выполненных работ или каких-либо выгод (преимуществ) лицом и (или) состоящими с ним в близком родстве или свойстве лицами (родителями, супругами, детьми, братьями, сестрами, а также братьями, сестрами, родителями, детьми супругов и супругами детей), гражданами или организациями, с которыми лицо и (или) лица, состоящие с ним в близком родстве или свойстве, связаны имущественными, корпоративными или иными близкими отношениями.</text:p>
      <text:p text:style-name="Text_20_body">Обязанность принимать меры по предотвращению и урегулированию конфликта интересов закон возлагает на:</text:p>
      <text:p text:style-name="Text_20_body">1) на государственных и муниципальных служащих;</text:p>
      <text:p text:style-name="Text_20_body">2) на служащих Центрального банка Российской Федерации, работников, замещающих должности в государственных корпорациях, публично-правовых компаниях, Фонде пенсионного и социального страхования Российской Федерации, Федеральном фонде обязательного медицинского страхования, иных организациях, создаваемых Российской Федерацией на основании федеральных законов, на лиц, замещающих должности финансового уполномоченного, руководителя службы обеспечения деятельности финансового уполномоченного;</text:p>
      <text:p text:style-name="Text_20_body">3) на работников, замещающих отдельные должности, включенные в перечни, установленные федеральными государственными органами, на основании трудового договора в организациях, создаваемых для выполнения задач, поставленных перед федеральными государственными органами;</text:p>
      <text:p text:style-name="Text_20_body">4) на иные категории лиц в случаях, предусмотренных федеральными законами.</text:p>
      <text:p text:style-name="Text_20_body">Указанные выше лица обязаны принимать меры по недопущению любой возможности возникновения конфликта интересов.</text:p>
      <text:p text:style-name="Text_20_body">В случае же возникновения конфликта интересов лицо обязано уведомить представителя нанимателя (работодателя), иное уполномоченное лицо, определенное настоящим Федеральным законом, другими нормативными правовыми актами Российской Федерации о возникшем конфликте интересов или о возможности его возникновения, как только ему станет об этом известно.</text:p>
      <text:p text:style-name="Text_20_body">В свою очередь представитель нанимателя, работодатель, иное уполномоченное лицо, если им стало известно о возникновении у лица, личной заинтересованности, которая приводит или может привести к конфликту интересов, также обязаны принять меры по предотвращению или урегулированию возникшего конфликта интересов.</text:p>
      <text:p text:style-name="Text_20_body">Предотвращение или урегулирование конфликта интересов может состоять в изменении должностного или служебного положения лица, являющегося стороной конфликта интересов, вплоть до его отстранения от исполнения должностных (служебных) обязанностей в установленном порядке и (или) в отказе его от выгоды, явившейся причиной возникновения конфликта интересов.</text:p>
      <text:p text:style-name="Text_20_body">Непринятие лицом, являющимся стороной конфликта интересов, мер по предотвращению или урегулированию конфликта интересов является правонарушением, влекущим увольнение указанного лица в соответствии с законодательством Российской Федерации, за исключением ряда случаев, установленных федеральными законами.</text:p>
      <text:p text:style-name="Text_20_body"><text:line-break/></text:p>
      <text:p text:style-name="Text_20_body">Адрес страницы: <text:a xlink:type="simple" xlink:href="http://moskvoreche-saburovo.mos.ru/law-and-order/detail/12478604.html" office:name=""><text:span text:style-name="Definition">http://moskvoreche-saburovo.mos.ru/law-and-order/detail/1247860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6T14:21:54Z</meta:creation-date>
    <dc:date>2024-07-16T14:21:54Z</dc:date>
  </office:meta>
</office:document-meta>
</file>