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е-позднее-1-июля-следует-уплатить-страховые-взносы-за-2023-год-в-размере-1-с-суммы-дохода-более-300-тыс.-рублей"/>Не позднее 1 июля следует уплатить страховые взносы за 2023 год в размере 1 % с суммы дохода более 300 тыс. рублей<text:bookmark-end text:name="не-позднее-1-июля-следует-уплатить-страховые-взносы-за-2023-год-в-размере-1-с-суммы-дохода-более-300-тыс.-рублей"/></text:h>
      <text:p text:style-name="First_20_paragraph">25.06.2024</text:p>
      <text:p text:style-name="Text_20_body"><text:line-break/></text:p>
      <text:p text:style-name="Text_20_body">Адрес страницы: <text:a xlink:type="simple" xlink:href="http://moskvoreche-saburovo.mos.ru/law-and-order/detail/12441653.html" office:name=""><text:span text:style-name="Definition">http://moskvoreche-saburovo.mos.ru/law-and-order/detail/12441653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22T21:17:33Z</meta:creation-date>
    <dc:date>2025-01-22T21:17:33Z</dc:date>
  </office:meta>
</office:document-meta>
</file>