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дфл-с-доходов-за-2023-год-необходимо-уплатить-не-позднее-15-июля"/>НДФЛ с доходов за 2023 год необходимо уплатить не позднее 15 июля<text:bookmark-end text:name="ндфл-с-доходов-за-2023-год-необходимо-уплатить-не-позднее-15-июля"/></text:h>
      <text:p text:style-name="First_20_paragraph">18.06.2024</text:p>
      <text:p text:style-name="Text_20_body"><text:line-break/></text:p>
      <text:p text:style-name="Text_20_body">Адрес страницы: <text:a xlink:type="simple" xlink:href="http://moskvoreche-saburovo.mos.ru/law-and-order/detail/12428586.html" office:name=""><text:span text:style-name="Definition">http://moskvoreche-saburovo.mos.ru/law-and-order/detail/12428586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9T23:56:24Z</meta:creation-date>
    <dc:date>2024-08-19T23:56:24Z</dc:date>
  </office:meta>
</office:document-meta>
</file>