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будет-если-не-подать-уведомление-об-исчисленных-суммах-налогов-уведомление-вовремя"/>Что будет, если не подать уведомление об исчисленных суммах налогов (Уведомление) вовремя?<text:bookmark-end text:name="что-будет-если-не-подать-уведомление-об-исчисленных-суммах-налогов-уведомление-вовремя"/></text:h>
      <text:p text:style-name="First_20_paragraph">10.06.2024</text:p>
      <text:p text:style-name="Text_20_body"><text:line-break/></text:p>
      <text:p text:style-name="Text_20_body">Адрес страницы: <text:a xlink:type="simple" xlink:href="http://moskvoreche-saburovo.mos.ru/law-and-order/detail/12414954.html" office:name=""><text:span text:style-name="Definition">http://moskvoreche-saburovo.mos.ru/law-and-order/detail/1241495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0T22:07:14Z</meta:creation-date>
    <dc:date>2024-06-10T22:07:14Z</dc:date>
  </office:meta>
</office:document-meta>
</file>