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жно-ли-вместо-уведомлений-по-прежнему-предоставлять-платежные-поручения"/>Можно ли вместо уведомлений по-прежнему предоставлять платежные поручения?<text:bookmark-end text:name="можно-ли-вместо-уведомлений-по-прежнему-предоставлять-платежные-поручения"/></text:h>
      <text:p text:style-name="First_20_paragraph">10.04.2024</text:p>
      <text:p text:style-name="Text_20_body">С 1 января 2024 года прием платежных поручений, в качестве уведомлений прекращен.</text:p>
      <text:p text:style-name="Text_20_body">С 1 января 2024 года уведомление следует подавать по форме, утверждённой приказом ФНС России от 02.11.2022 № ЕД -7-8-/1047@ «Об утверждении формы, порядка заполнения и формата предоставления уведомление об исчисленных суммах налогов, авансовых платежей по налогам, сборов, страховых взносов в электронной форме».</text:p>
      <text:p text:style-name="Text_20_body">Подается Уведомление только в отношении платежей с авансовой системой расчетов, по которым декларация приходит позже, чем срок уплаты налога (имущественные налоги организации, страховые взносы, НДФЛ, УСНО, ЕСХН).</text:p>
      <text:p text:style-name="Text_20_body">Достаточно одного уведомления по всем авансам, причем, можно оформить одно Уведомление сразу на несколько периодов.</text:p>
      <text:p text:style-name="Text_20_body">Формировать и отправлять уведомление удобнее через учетную (бухгалтерскую) систему или Личный кабинет налогоплательщика. При этом в случае отправки из Личного кабинета индивидуального предпринимателя предусмотрена возможность использования неквалифицированной электронной подписи.</text:p>
      <text:p text:style-name="Text_20_body">Подробнее ознакомиться с порядком, сроками представления уведомления, примерами его заполнения и другой полезной информацией можно на официальном сайте ФНС России (nalog.gov.ru).</text:p>
      <text:p text:style-name="Text_20_body"><text:line-break/></text:p>
      <text:p text:style-name="Text_20_body">Адрес страницы: <text:a xlink:type="simple" xlink:href="http://moskvoreche-saburovo.mos.ru/law-and-order/detail/12305571.html" office:name=""><text:span text:style-name="Definition">http://moskvoreche-saburovo.mos.ru/law-and-order/detail/12305571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3T14:57:57Z</meta:creation-date>
    <dc:date>2024-06-03T14:57:57Z</dc:date>
  </office:meta>
</office:document-meta>
</file>