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какой-форме-подается-заявление-о-возврате-ндфл-уплачиваемого-иностранными-гражданами-работающими-на-основании-патента"/>По какой форме подается заявление о возврате НДФЛ, уплачиваемого иностранными гражданами, работающими на основании патента<text:bookmark-end text:name="по-какой-форме-подается-заявление-о-возврате-ндфл-уплачиваемого-иностранными-гражданами-работающими-на-основании-патента"/></text:h>
      <text:p text:style-name="First_20_paragraph">03.04.2024</text:p>
      <text:p text:style-name="Text_20_body"><text:line-break/></text:p>
      <text:p text:style-name="Text_20_body">Адрес страницы: <text:a xlink:type="simple" xlink:href="http://moskvoreche-saburovo.mos.ru/law-and-order/detail/12288767.html" office:name=""><text:span text:style-name="Definition">http://moskvoreche-saburovo.mos.ru/law-and-order/detail/12288767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2T09:47:51Z</meta:creation-date>
    <dc:date>2024-06-02T09:47:51Z</dc:date>
  </office:meta>
</office:document-meta>
</file>