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такое-зарезервированная-сумма"/>Что такое зарезервированная сумма?<text:bookmark-end text:name="что-такое-зарезервированная-сумма"/></text:h>
      <text:p text:style-name="First_20_paragraph">26.02.2024</text:p>
      <text:p text:style-name="Text_20_body"><text:line-break/></text:p>
      <text:p text:style-name="Text_20_body">Адрес страницы: <text:a xlink:type="simple" xlink:href="http://moskvoreche-saburovo.mos.ru/law-and-order/detail/12188671.html" office:name=""><text:span text:style-name="Definition">http://moskvoreche-saburovo.mos.ru/law-and-order/detail/12188671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9T23:51:33Z</meta:creation-date>
    <dc:date>2025-02-09T23:51:33Z</dc:date>
  </office:meta>
</office:document-meta>
</file>