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нваря-последний-день-подачи-уведомления-об-исчисленных-суммах-налогов-за-январь"/>25 января — последний день подачи уведомления об исчисленных суммах налогов за январь<text:bookmark-end text:name="января-последний-день-подачи-уведомления-об-исчисленных-суммах-налогов-за-январь"/></text:h>
      <text:p text:style-name="First_20_paragraph">24.01.2024</text:p>
      <text:p text:style-name="Text_20_body"><text:line-break/></text:p>
      <text:p text:style-name="Text_20_body">Адрес страницы: <text:a xlink:type="simple" xlink:href="http://moskvoreche-saburovo.mos.ru/law-and-order/detail/12123060.html" office:name=""><text:span text:style-name="Definition">http://moskvoreche-saburovo.mos.ru/law-and-order/detail/1212306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5T08:04:58Z</meta:creation-date>
    <dc:date>2025-01-05T08:04:58Z</dc:date>
  </office:meta>
</office:document-meta>
</file>