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ему-на-едином-налоговом-счете-исчезли-деньги"/>Почему на Едином налоговом счете исчезли деньги?<text:bookmark-end text:name="почему-на-едином-налоговом-счете-исчезли-деньги"/></text:h>
      <text:p text:style-name="First_20_paragraph">10.01.2024</text:p>
      <text:p text:style-name="Text_20_body"><text:line-break/></text:p>
      <text:p text:style-name="Text_20_body">Адрес страницы: <text:a xlink:type="simple" xlink:href="http://moskvoreche-saburovo.mos.ru/law-and-order/detail/12095394.html" office:name=""><text:span text:style-name="Definition">http://moskvoreche-saburovo.mos.ru/law-and-order/detail/1209539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9T19:37:11Z</meta:creation-date>
    <dc:date>2024-07-09T19:37:11Z</dc:date>
  </office:meta>
</office:document-meta>
</file>