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заканчивается-переходный-период-связанный-с-введением-единого-налогового-счета"/>31 декабря заканчивается переходный период, связанный с введением единого налогового счета<text:bookmark-end text:name="декабря-заканчивается-переходный-период-связанный-с-введением-единого-налогового-счета"/></text:h>
      <text:p text:style-name="First_20_paragraph">21.11.2023</text:p>
      <text:p text:style-name="Text_20_body"><text:line-break/></text:p>
      <text:p text:style-name="Text_20_body">Адрес страницы: <text:a xlink:type="simple" xlink:href="http://moskvoreche-saburovo.mos.ru/law-and-order/detail/11992685.html" office:name=""><text:span text:style-name="Definition">http://moskvoreche-saburovo.mos.ru/law-and-order/detail/1199268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9T12:21:25Z</meta:creation-date>
    <dc:date>2024-07-09T12:21:25Z</dc:date>
  </office:meta>
</office:document-meta>
</file>