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рьте-учтена-ли-ваша-налоговая-льгота-в-налоговом-уведомлении"/>Проверьте, учтена ли ваша налоговая льгота в налоговом уведомлении<text:bookmark-end text:name="проверьте-учтена-ли-ваша-налоговая-льгота-в-налоговом-уведомлении"/></text:h>
      <text:p text:style-name="First_20_paragraph">13.11.2023</text:p>
      <text:p text:style-name="Text_20_body"><text:span text:style-name="T1">Шаг 1.</text:span> Проверить, учтена ли льгота в налоговом уведомлении. Для этого изучить содержание граф «Размер налоговых льгот», «Налоговый вычет» в налоговом уведомлении.</text:p>
      <text:p text:style-name="Text_20_body"><text:span text:style-name="T1">Шаг 2.</text:span> Если в налоговом уведомлении льготы не применены, необходимо выяснить относится ли налогоплательщик к категориям лиц, имеющим право на льготы по объектам в налоговом уведомлении.</text:p>
      <text:p text:style-name="Text_20_body">Обращаем внимание, что в случае, если в отношении объекта налогообложения предоставлена льгота и сумма налога к уплате равна «нулю», такой объект не указывается в налоговом уведомлении.</text:p>
      <text:p text:style-name="Text_20_body">Налоговые ставки и льготы (включая налоговые вычеты из налоговой базы) устанавливаются нормативными правовыми актами различного уровня:</text:p>
      <text:p text:style-name="Text_20_body">- по транспортному налогу: главой 28 Кодекса и Законом г. Москвы от 09.07.2008 № 33;</text:p>
      <text:p text:style-name="Text_20_body">- по земельному налогу и налогу на имущество физических лиц: главами 31, 32 Кодекса и Законами г. Москвы от 24.11.2004 № 74, от 19.11.2014 № 51, соответственно.</text:p>
      <text:p text:style-name="Text_20_body"><text:span text:style-name="T1">Шаг 3.</text:span> Убедившись, что налогоплательщик относится к категориям лиц, имеющим право на налоговую льготу, но налоговая льгота не учтена в налоговом уведомлении, рекомендуется подать заявление по установленной форме (приказ ФНС России от 14.11.2017 № ММВ-7-21/897@) о предоставлении льготы по транспортному налогу, земельному налогу, налогу на имущество физических лиц.</text:p>
      <text:p text:style-name="Text_20_body">Если ранее заявление о предоставлении налоговой льготы направлялось в налоговый орган и в нём не указывалось на то, что льгота будет использована в ограниченный период, заново представлять заявление не требуется.</text:p>
      <text:p text:style-name="Text_20_body">Подать заявление о предоставлении налоговой льготы в налоговый орган можно любым удобным способом: через личный кабинет налогоплательщика; почтовым сообщением; путем личного обращения в любую налоговую инспекцию; через уполномоченный МФЦ.</text:p>
      <text:p text:style-name="Text_20_body">С информацией о налоговых льготах можно ознакомиться в рубрике «Справочная информация о ставках и льготах по имущественным налогам» (<text:a xlink:type="simple" xlink:href="https://www.nalog.ru/rn77/service/tax/" office:name=""><text:span text:style-name="Definition">https://www.nalog.ru/rn77/service/tax/</text:span></text:a>), либо обратившись в налоговые инспекции или в контакт-центр ФНС России (тел. 8 800 – 222-22-22)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law-and-order/detail/11977242.html" office:name=""><text:span text:style-name="Definition">http://moskvoreche-saburovo.mos.ru/law-and-order/detail/1197724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5T10:38:32Z</meta:creation-date>
    <dc:date>2023-11-15T10:38:32Z</dc:date>
  </office:meta>
</office:document-meta>
</file>