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ньше-месяца-остается-на-оплату-налоговых-уведомлений-за-2022-год"/>Меньше месяца остается на оплату налоговых уведомлений за 2022 год<text:bookmark-end text:name="меньше-месяца-остается-на-оплату-налоговых-уведомлений-за-2022-год"/></text:h>
      <text:p text:style-name="First_20_paragraph">08.11.2023</text:p>
      <text:p text:style-name="Text_20_body"><text:line-break/></text:p>
      <text:p text:style-name="Text_20_body">Адрес страницы: <text:a xlink:type="simple" xlink:href="http://moskvoreche-saburovo.mos.ru/law-and-order/detail/11966370.html" office:name=""><text:span text:style-name="Definition">http://moskvoreche-saburovo.mos.ru/law-and-order/detail/11966370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03T03:30:16Z</meta:creation-date>
    <dc:date>2024-07-03T03:30:16Z</dc:date>
  </office:meta>
</office:document-meta>
</file>