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чить-налоговые-уведомления-можно-в-личном-кабинете-портала-госуслуг"/>Получить налоговые уведомления можно в личном кабинете портала Госуслуг<text:bookmark-end text:name="получить-налоговые-уведомления-можно-в-личном-кабинете-портала-госуслуг"/></text:h>
      <text:p text:style-name="First_20_paragraph">31.10.2023</text:p>
      <text:p text:style-name="Text_20_body"><text:line-break/></text:p>
      <text:p text:style-name="Text_20_body">Адрес страницы: <text:a xlink:type="simple" xlink:href="http://moskvoreche-saburovo.mos.ru/law-and-order/detail/11949078.html" office:name=""><text:span text:style-name="Definition">http://moskvoreche-saburovo.mos.ru/law-and-order/detail/1194907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8T19:16:17Z</meta:creation-date>
    <dc:date>2024-05-28T19:16:17Z</dc:date>
  </office:meta>
</office:document-meta>
</file>