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уменьшить-налог-на-усн-и-псн-на-страховые-взносы-на-вебинаре-расскажет-представитель-фнс-россии"/>Как уменьшить налог на УСН и ПСН на страховые взносы на вебинаре расскажет представитель ФНС России<text:bookmark-end text:name="как-уменьшить-налог-на-усн-и-псн-на-страховые-взносы-на-вебинаре-расскажет-представитель-фнс-россии"/></text:h>
      <text:p text:style-name="First_20_paragraph">11.10.2023</text:p>
      <text:p text:style-name="Text_20_body"><text:line-break/></text:p>
      <text:p text:style-name="Text_20_body">Адрес страницы: <text:a xlink:type="simple" xlink:href="http://moskvoreche-saburovo.mos.ru/law-and-order/detail/11890023.html" office:name=""><text:span text:style-name="Definition">http://moskvoreche-saburovo.mos.ru/law-and-order/detail/1189002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2T15:13:30Z</meta:creation-date>
    <dc:date>2024-06-02T15:13:30Z</dc:date>
  </office:meta>
</office:document-meta>
</file>