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буется-ли-представлять-уведомление-об-исчисленных-суммах-налогов-на-имущество-за-налоговый-период-2022-года-уплаченных-в-2023-году-если-организация-уже-представила-налоговую-декларацию-по-налогу-на-имущество-организаций-за-налоговый-период-2022-года"/>Требуется ли представлять Уведомление об исчисленных суммах налогов на имущество за налоговый период 2022 года, уплаченных в 2023 году, если организация уже представила налоговую декларацию по налогу на имущество организаций за налоговый период 2022 года?<text:bookmark-end text:name="требуется-ли-представлять-уведомление-об-исчисленных-суммах-налогов-на-имущество-за-налоговый-период-2022-года-уплаченных-в-2023-году-если-организация-уже-представила-налоговую-декларацию-по-налогу-на-имущество-организаций-за-налоговый-период-2022-года"/></text:h>
      <text:p text:style-name="First_20_paragraph">04.10.2023</text:p>
      <text:p text:style-name="Text_20_body"><text:line-break/></text:p>
      <text:p text:style-name="Text_20_body">Адрес страницы: <text:a xlink:type="simple" xlink:href="http://moskvoreche-saburovo.mos.ru/law-and-order/detail/11872914.html" office:name=""><text:span text:style-name="Definition">http://moskvoreche-saburovo.mos.ru/law-and-order/detail/1187291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12:24:25Z</meta:creation-date>
    <dc:date>2023-10-04T12:24:25Z</dc:date>
  </office:meta>
</office:document-meta>
</file>