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овы-правовые-последствия-уплаты-организацией-в-течение-2023-года-авансовых-платежей-по-налогам-на-имущество-без-представления-уведомлений"/>Каковы правовые последствия уплаты организацией в течение 2023 года авансовых платежей по налогам на имущество без представления уведомлений?<text:bookmark-end text:name="каковы-правовые-последствия-уплаты-организацией-в-течение-2023-года-авансовых-платежей-по-налогам-на-имущество-без-представления-уведомлений"/></text:h>
      <text:p text:style-name="First_20_paragraph">22.08.2023</text:p>
      <text:p text:style-name="Text_20_body"><text:line-break/></text:p>
      <text:p text:style-name="Text_20_body">Адрес страницы: <text:a xlink:type="simple" xlink:href="http://moskvoreche-saburovo.mos.ru/law-and-order/detail/11785821.html" office:name=""><text:span text:style-name="Definition">http://moskvoreche-saburovo.mos.ru/law-and-order/detail/1178582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30T17:19:51Z</meta:creation-date>
    <dc:date>2023-11-30T17:19:51Z</dc:date>
  </office:meta>
</office:document-meta>
</file>