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уменьшить-налог-на-псн-на-уплаченные-страховые-взносы"/>Как уменьшить налог на ПСН на уплаченные страховые взносы?<text:bookmark-end text:name="как-уменьшить-налог-на-псн-на-уплаченные-страховые-взносы"/></text:h>
      <text:p text:style-name="First_20_paragraph">01.08.2023</text:p>
      <text:p text:style-name="Text_20_body"><text:line-break/></text:p>
      <text:p text:style-name="Text_20_body">Адрес страницы: <text:a xlink:type="simple" xlink:href="http://moskvoreche-saburovo.mos.ru/law-and-order/detail/11747764.html" office:name=""><text:span text:style-name="Definition">http://moskvoreche-saburovo.mos.ru/law-and-order/detail/1174776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15:20:23Z</meta:creation-date>
    <dc:date>2023-08-01T15:20:23Z</dc:date>
  </office:meta>
</office:document-meta>
</file>