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едомление-о-начале-сбора-замечаний-и-предложений-2025"/>Уведомление о начале сбора замечаний и предложений 2025<text:bookmark-end text:name="уведомление-о-начале-сбора-замечаний-и-предложений-2025"/></text:h>
      <text:p text:style-name="First_20_paragraph">29.04.2025</text:p>
      <text:p text:style-name="Text_20_body">В соответствии с пунктами 4.1 и 4.4 Методических рекомендаций по созданию и организации органами исполнительной власти города Москвы системы внутреннего обеспечения соответствия требованиям антимонопольного законодательства, утвержденных приказом Главного контрольного управления города Москвы от 14.02.2019 № 8, на официальном сайте управы района Москворечье-Сабурово города Москвы в информационно-телекоммуникационной сети «Интернет» в блоке «Документы» в разделе «Антимонопольный комплаенс» размещены распоряжения управы района Москворечье-Сабурово, имеющие признаки правовых актов, обязательные для неопределенного круга лиц, рассчитанные на неоднократное применение и действующие независимо от того, возникли или прекратились конкретные правоотношения, предусмотренные этими актами.</text:p>
      <text:p text:style-name="Text_20_body">Правовые Акты размещены по ссылки <text:a xlink:type="simple" xlink:href="https://moskvoreche-saburovo.mos.ru/documents/ordinance-of-the-municipal-council-moskvorechye-saburovo/" office:name=""><text:span text:style-name="Definition">https://moskvoreche-saburovo.mos.ru/documents/ordinance-of-the-municipal-council-moskvorechye-<text:span text:style-name="T1">saburovo</text:span>/</text:span></text:a></text:p>
      <text:p text:style-name="Text_20_body"> </text:p>
      <text:p text:style-name="Text_20_body">Управой район Москворечье-Сабурово города Москвы в <text:span text:style-name="T2">период с мая по август 2025 года</text:span> проводятся сбор и анализ замечаний и предложений организаций и граждан по указанным правовым актам.</text:p>
      <text:p text:style-name="Text_20_body">Замечания и предложения по правовым актам направлять в адрес управы района Москворечье-Сабурово: 115522, г. Москва, Пролетарский проспект  д. 7 (замечания и предложения к правовым актам), а также по электронной почте: <text:a xlink:type="simple" xlink:href="mailto:somsb@mos.ru" office:name=""><text:span text:style-name="Definition">somsb@mos.ru</text:span></text:a> . </text:p>
      <text:p text:style-name="Text_20_body"><text:line-break/></text:p>
      <text:p text:style-name="Text_20_body">Адрес страницы: <text:a xlink:type="simple" xlink:href="http://moskvoreche-saburovo.mos.ru/documents/antitrust-compliance/detail/12943914.html" office:name=""><text:span text:style-name="Definition">http://moskvoreche-saburovo.mos.ru/documents/antitrust-compliance/detail/12943914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30T05:15:08Z</meta:creation-date>
    <dc:date>2025-04-30T05:15:08Z</dc:date>
  </office:meta>
</office:document-meta>
</file>