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клад-об-антимонопольном-комплаенсе-управы-района-москворечье-сабурово-города-москвы-за-2024-год"/>Доклад об антимонопольном комплаенсе управы района Москворечье-Сабурово города Москвы за 2024 год<text:bookmark-end text:name="доклад-об-антимонопольном-комплаенсе-управы-района-москворечье-сабурово-города-москвы-за-2024-год"/></text:h>
      <text:p text:style-name="First_20_paragraph">15.04.2025</text:p>
      <text:p text:style-name="Text_20_body"><text:line-break/></text:p>
      <text:p text:style-name="Text_20_body">Адрес страницы: <text:a xlink:type="simple" xlink:href="http://moskvoreche-saburovo.mos.ru/documents/antitrust-compliance/detail/12917036.html" office:name=""><text:span text:style-name="Definition">http://moskvoreche-saburovo.mos.ru/documents/antitrust-compliance/detail/12917036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0T23:33:02Z</meta:creation-date>
    <dc:date>2025-04-20T23:33:02Z</dc:date>
  </office:meta>
</office:document-meta>
</file>