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новные-положения-учетной-политики-управы-района-москворечье-сабурово"/>ОСНОВНЫЕ ПОЛОЖЕНИЯ УЧЕТНОЙ ПОЛИТИКИ управы района Москворечье-Сабурово<text:bookmark-end text:name="основные-положения-учетной-политики-управы-района-москворечье-сабурово"/></text:h>
      <text:p text:style-name="First_20_paragraph">18.02.2025</text:p>
      <text:p text:style-name="Text_20_body"><text:line-break/></text:p>
      <text:p text:style-name="Text_20_body">Адрес страницы: <text:a xlink:type="simple" xlink:href="http://moskvoreche-saburovo.mos.ru/documents/antitrust-compliance/detail/12813313.html" office:name=""><text:span text:style-name="Definition">http://moskvoreche-saburovo.mos.ru/documents/antitrust-compliance/detail/1281331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4T21:03:30Z</meta:creation-date>
    <dc:date>2025-02-24T21:03:30Z</dc:date>
  </office:meta>
</office:document-meta>
</file>