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44-фз-за-2-й-квартал-2024-года"/>План-График 44-ФЗ за 2-й квартал 2024 года<text:bookmark-end text:name="план-график-44-фз-за-2-й-квартал-2024-года"/></text:h>
      <text:p text:style-name="First_20_paragraph">27.06.2024</text:p>
      <text:p text:style-name="Text_20_body"><text:line-break/></text:p>
      <text:p text:style-name="Text_20_body">Адрес страницы: <text:a xlink:type="simple" xlink:href="http://moskvoreche-saburovo.mos.ru/documents/antitrust-compliance/detail/12449070.html" office:name=""><text:span text:style-name="Definition">http://moskvoreche-saburovo.mos.ru/documents/antitrust-compliance/detail/1244907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09:24:57Z</meta:creation-date>
    <dc:date>2025-05-03T09:24:57Z</dc:date>
  </office:meta>
</office:document-meta>
</file>