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лан-график-44-фз-за-4-й-квартал-2023-года"/>План-График 44-ФЗ за 4-й квартал 2023 года<text:bookmark-end text:name="план-график-44-фз-за-4-й-квартал-2023-года"/></text:h>
      <text:p text:style-name="First_20_paragraph">10.01.2024</text:p>
      <text:p text:style-name="Text_20_body"><text:line-break/></text:p>
      <text:p text:style-name="Text_20_body">Адрес страницы: <text:a xlink:type="simple" xlink:href="http://moskvoreche-saburovo.mos.ru/documents/antitrust-compliance/detail/12095424.html" office:name=""><text:span text:style-name="Definition">http://moskvoreche-saburovo.mos.ru/documents/antitrust-compliance/detail/12095424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1-11T12:50:15Z</meta:creation-date>
    <dc:date>2024-01-11T12:50:15Z</dc:date>
  </office:meta>
</office:document-meta>
</file>