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44-фз-по-состоянию-на-01.10.2023"/>План-График 44-ФЗ по состоянию на 01.10.2023<text:bookmark-end text:name="план-график-44-фз-по-состоянию-на-01.10.2023"/></text:h>
      <text:p text:style-name="First_20_paragraph">05.10.2023</text:p>
      <text:p text:style-name="Text_20_body"><text:line-break/><text:line-break/></text:p>
      <text:p text:style-name="Text_20_body"><text:line-break/></text:p>
      <text:p text:style-name="Text_20_body">Адрес страницы: <text:a xlink:type="simple" xlink:href="http://moskvoreche-saburovo.mos.ru/documents/antitrust-compliance/detail/11874771.html" office:name=""><text:span text:style-name="Definition">http://moskvoreche-saburovo.mos.ru/documents/antitrust-compliance/detail/1187477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10:14:14Z</meta:creation-date>
    <dc:date>2023-10-06T10:14:14Z</dc:date>
  </office:meta>
</office:document-meta>
</file>