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ажная-информация-по-антимонопольному-комплаенсу"/>Важная информация по антимонопольному комплаенсу<text:bookmark-end text:name="важная-информация-по-антимонопольному-комплаенсу"/></text:h>
      <text:p text:style-name="First_20_paragraph">10.07.2023</text:p>
      <text:p text:style-name="Text_20_body">В связи с отсутствием у управы района Москворечье-Сабурово города Москвы полномочий по принятию нормативно-правовых актов, подлежащих анализу в рамках выявления рисков нарушения антимонопольного законодательства, информируем, что замечания и предложения по публикуемым на официальном сайте управы района правовым актам рассматриваются в порядке работы с обращениями граждан.</text:p>
      <text:p text:style-name="Text_20_body"><text:line-break/></text:p>
      <text:p text:style-name="Text_20_body">Адрес страницы: <text:a xlink:type="simple" xlink:href="http://moskvoreche-saburovo.mos.ru/documents/antitrust-compliance/detail/11706148.html" office:name=""><text:span text:style-name="Definition">http://moskvoreche-saburovo.mos.ru/documents/antitrust-compliance/detail/1170614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00:57:58Z</meta:creation-date>
    <dc:date>2023-07-11T00:57:58Z</dc:date>
  </office:meta>
</office:document-meta>
</file>